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66cc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66cc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66cc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14">
            <text:p>14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366788.96">
            <text:p>3,366,788.9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8144.51">
            <text:p>28,144.5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394933.47">
            <text:p>3,394,933.4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324152.66">
            <text:p>324,152.66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24152.66">
            <text:p>324,152.6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70780.81">
            <text:p>3,070,780.8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24152.66">
            <text:p>324,152.66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Zdravstvena zaštita po ugovora-konsultanti</text:p>
          </table:table-cell>
          <table:table-cell table:style-name="ce41" office:value-type="currency" office:currency="Дин." office:value="324074.07">
            <text:p>324,074.0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78.59">
            <text:p>78.5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24152.66">
            <text:p>324152,6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7:10:1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7:10:14.44</dc:date>
    <meta:generator>OpenOffice/4.1.15$Win32 OpenOffice.org_project/4115m2$Build-9813</meta:generator>
    <meta:editing-duration>PT3H36M37S</meta:editing-duration>
    <meta:editing-cycles>215</meta:editing-cycles>
    <meta:document-statistic meta:table-count="2" meta:cell-count="118" meta:object-count="0"/>
  </office:meta>
</office:document-meta>
</file>