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L" table:style-name="ta3" table:print-ranges="JUL.A1:JUL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7-14">
            <text:p>14.07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25353799.09">
            <text:p>25,353,799.09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9239">
            <text:p>19,239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25373038.09">
            <text:p>25,373,038.09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82024.01">
            <text:p>82,024.01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82024.01">
            <text:p>82,024.01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25291014.08">
            <text:p>25,291,014.08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82024.01">
            <text:p>82,024.01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3661</text:p>
          </table:table-cell>
          <table:table-cell table:style-name="ce24" office:value-type="string">
            <text:p>INCEPTUS D O O</text:p>
          </table:table-cell>
          <table:table-cell table:style-name="ce41" office:value-type="currency" office:currency="Дин." office:value="82024.01">
            <text:p>82,024.01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5" office:value-type="string">
            <text:p>МАТЕРИЈАЛИ И ОСТАЛ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82024.01">
            <text:p>82024,01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L.$A$1" table:cell-range-address="$JU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7-16">07/16/2025</text:date>, <text:time>07:58:3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7-16T07:58:37.57</dc:date>
    <meta:generator>OpenOffice/4.1.15$Win32 OpenOffice.org_project/4115m2$Build-9813</meta:generator>
    <meta:editing-duration>PT8H9M42S</meta:editing-duration>
    <meta:editing-cycles>470</meta:editing-cycles>
    <meta:document-statistic meta:table-count="2" meta:cell-count="117" meta:object-count="0"/>
  </office:meta>
</office:document-meta>
</file>