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14">
            <text:p>14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33880.84">
            <text:p>3,233,880.8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0760">
            <text:p>20,76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54640.84">
            <text:p>3,254,640.8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6002.43">
            <text:p>16,002.4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6002.43">
            <text:p>16,002.4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38638.41">
            <text:p>3,238,638.4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6002.43">
            <text:p>16,002.43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6002.43">
            <text:p>16,002.4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6002.43">
            <text:p>16002,4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8">11/18/2025</text:date>, <text:time>07:05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8T07:05:14.22</dc:date>
    <meta:generator>OpenOffice/4.1.15$Win32 OpenOffice.org_project/4115m2$Build-9813</meta:generator>
    <meta:editing-duration>PT18H9M39S</meta:editing-duration>
    <meta:editing-cycles>1053</meta:editing-cycles>
    <meta:document-statistic meta:table-count="2" meta:cell-count="116" meta:object-count="0"/>
  </office:meta>
</office:document-meta>
</file>