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66cc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66cc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66cc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4-15">
            <text:p>15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596734.1">
            <text:p>3,596,734.1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5017">
            <text:p>15,017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611751.1">
            <text:p>3,611,751.10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215.19">
            <text:p>215.19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15.19">
            <text:p>215.1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611535.91">
            <text:p>3,611,535.91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15.19">
            <text:p>215.19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15.19">
            <text:p>215.19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15.19">
            <text:p>215,19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16">04/16/2025</text:date>, <text:time>11:44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16T11:44:13.93</dc:date>
    <meta:generator>OpenOffice/4.1.15$Win32 OpenOffice.org_project/4115m2$Build-9813</meta:generator>
    <meta:editing-duration>PT1H55M</meta:editing-duration>
    <meta:editing-cycles>102</meta:editing-cycles>
    <meta:document-statistic meta:table-count="2" meta:cell-count="110" meta:object-count="0"/>
  </office:meta>
</office:document-meta>
</file>