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66cc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66cc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66cc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15">
            <text:p>15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070780.81">
            <text:p>3,070,780.8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5474">
            <text:p>15,47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086254.81">
            <text:p>3,086,254.8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92207.15">
            <text:p>92,207.1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92207.15">
            <text:p>92,207.1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994047.66">
            <text:p>2,994,047.66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92207.15">
            <text:p>92,207.15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INCEPTUS</text:p>
          </table:table-cell>
          <table:table-cell table:style-name="ce41" office:value-type="currency" office:currency="Дин." office:value="91973">
            <text:p>91,973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34.15">
            <text:p>234.1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92207.15">
            <text:p>92207,1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2">05/22/2025</text:date>, <text:time>07:16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2T07:16:26.86</dc:date>
    <meta:generator>OpenOffice/4.1.15$Win32 OpenOffice.org_project/4115m2$Build-9813</meta:generator>
    <meta:editing-duration>PT3H39M2S</meta:editing-duration>
    <meta:editing-cycles>216</meta:editing-cycles>
    <meta:document-statistic meta:table-count="2" meta:cell-count="118" meta:object-count="0"/>
  </office:meta>
</office:document-meta>
</file>