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/>
    </style:style>
    <style:style style:name="ce4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8" style:family="table-cell" style:parent-style-name="Excel_20_Built-in_20_Normal" style:data-style-name="N8004">
      <style:table-cell-properties fo:background-color="#ffffff"/>
    </style:style>
    <style:style style:name="ce49" style:family="table-cell" style:parent-style-name="Excel_20_Built-in_20_Normal" style:data-style-name="N119">
      <style:table-cell-properties fo:background-color="#ffffff"/>
    </style:style>
    <style:style style:name="ce5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7" office:value-type="string">
            <text:p>Датум:</text:p>
          </table:table-cell>
          <table:table-cell table:style-name="ce50" office:value-type="date" office:date-value="2025-07-15">
            <text:p>15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2" office:value-type="currency" office:currency="Дин." office:value="25291014.08">
            <text:p>25,291,014.08 Дин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3" office:value-type="float" office:value="0">
            <text:p>0.00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4" office:value-type="float" office:value="13505">
            <text:p>13,505.00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4" office:value-type="float" office:value="16124.29">
            <text:p>16,124.29 </text:p>
          </table:table-cell>
          <table:table-cell table:style-name="ce49"/>
          <table:table-cell table:style-name="ce4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5" table:formula="of:=+[.C3]+[.C4]+[.C5]+[.C6]" office:value-type="currency" office:currency="Дин." office:value="25320643.37">
            <text:p>25,320,643.37 Дин</text:p>
          </table:table-cell>
          <table:table-cell table:style-name="ce46"/>
          <table:table-cell table:style-name="ce4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6"/>
          <table:table-cell table:style-name="ce49"/>
          <table:table-cell table:style-name="ce4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4.годину</text:p>
          </table:table-cell>
          <table:table-cell table:style-name="ce34" office:value-type="float" office:value="174.85">
            <text:p>174.85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4" office:value-type="float" office:value="0">
            <text:p>0.00 </text:p>
          </table:table-cell>
          <table:table-cell table:style-name="ce49"/>
          <table:table-cell table:style-name="ce48"/>
          <table:table-cell/>
          <table:table-cell table:style-name="ce5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7" table:formula="of:=+[.C9]+[.C10]" office:value-type="currency" office:currency="Дин." office:value="174.85">
            <text:p>174.85 Дин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2" table:formula="of:=+[.C7]-[.C11]" office:value-type="currency" office:currency="Дин." office:value="25320468.52">
            <text:p>25,320,468.52 Дин</text:p>
          </table:table-cell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6"/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8" office:value-type="currency" office:currency="Дин." office:value="0">
            <text:p>0.00 Дин</text:p>
          </table:table-cell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9" office:value-type="currency" office:currency="Дин." office:value="174.85">
            <text:p>174.85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4" office:value-type="string">
            <text:p>MINISTARSTVO FINANSIJA-UPRAVA ZA TREZOR</text:p>
          </table:table-cell>
          <table:table-cell table:style-name="ce40" office:value-type="currency" office:currency="Дин." office:value="174.85">
            <text:p>174.85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5"/>
          <table:table-cell table:style-name="ce41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6" office:value-type="string">
            <text:p>ЛЕКОВИ У ЗДРАВСТВЕНОЈ УСТАН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7" office:value-type="string">
            <text:p>ЦИТОСТАТИЦ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7" office:value-type="string">
            <text:p>ЛЕКОВИ ПО ПОСЕБНОМ РЕЖИМ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8" office:value-type="string">
            <text:p>КРВ И ПРОДУКТИ ОД КР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9" office:value-type="string">
            <text:p>САНИТЕТСКИ И МЕДИЦИНСКИ ПОТРОШНИ МАТЕРИЈАЛ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9" office:value-type="string">
            <text:p>РЕАГЕНС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30" office:value-type="string">
            <text:p>ИМПЛАНТАТИ У ОРТОПЕДИЈИ (ЕНДОПРОТЕЗЕ)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30" office:value-type="string">
            <text:p>УГРАДНИ МАТЕРИЈАЛИ У ОРТОПЕДИЈ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7" office:value-type="string">
            <text:p>СТЕНТ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7" office:value-type="string">
            <text:p>ГРАФТ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7" office:value-type="string">
            <text:p>ОСТАЛИ УГРАДНИ МАТЕРИЈАЛ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7" office:value-type="string">
            <text:p>ЛЕКОВИ ВАН ЛИСТЕ ЛЕКОВА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7" office:value-type="string">
            <text:p>МЕДИЦИНСКИ ГАС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7" office:value-type="string">
            <text:p>ЛЕКОВИ ЗА ХЕМОФИЛИЈ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7" office:value-type="string">
            <text:p>МАТЕРИЈАЛ ЗА ДИЈАЛИЗ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1"/>
          <table:table-cell table:style-name="ce42" table:formula="of:=+[.C9]+[.C10]" office:value-type="float" office:value="174.85">
            <text:p>174,85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16">07/16/2025</text:date>, <text:time>07:58:5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16T07:58:56.59</dc:date>
    <meta:generator>OpenOffice/4.1.15$Win32 OpenOffice.org_project/4115m2$Build-9813</meta:generator>
    <meta:editing-duration>PT8H11M9S</meta:editing-duration>
    <meta:editing-cycles>472</meta:editing-cycles>
    <meta:document-statistic meta:table-count="2" meta:cell-count="116" meta:object-count="0"/>
  </office:meta>
</office:document-meta>
</file>