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VGUST" table:style-name="ta3" table:print-ranges="AVGUST.A1:AVGUST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8-15">
            <text:p>15.08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108520.58">
            <text:p>3,108,520.58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32850">
            <text:p>32,85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141370.58">
            <text:p>3,141,370.58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6">
            <text:p>6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6">
            <text:p>6.0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141364.58">
            <text:p>3,141,364.58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6">
            <text:p>6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VGUST.$A$1" table:cell-range-address="$AVGUST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8-22">08/22/2025</text:date>, <text:time>06:47:1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8-22T06:47:13.93</dc:date>
    <meta:generator>OpenOffice/4.1.15$Win32 OpenOffice.org_project/4115m2$Build-9813</meta:generator>
    <meta:editing-duration>PT10H55M36S</meta:editing-duration>
    <meta:editing-cycles>625</meta:editing-cycles>
    <meta:document-statistic meta:table-count="2" meta:cell-count="116" meta:object-count="0"/>
  </office:meta>
</office:document-meta>
</file>