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1-15">
            <text:p>15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238638.41">
            <text:p>3,238,638.41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238638.41">
            <text:p>3,238,638.41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238632.41">
            <text:p>3,238,632.41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18">11/18/2025</text:date>, <text:time>07:06:2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18T07:06:26.59</dc:date>
    <meta:generator>OpenOffice/4.1.15$Win32 OpenOffice.org_project/4115m2$Build-9813</meta:generator>
    <meta:editing-duration>PT18H10M4S</meta:editing-duration>
    <meta:editing-cycles>1054</meta:editing-cycles>
    <meta:document-statistic meta:table-count="2" meta:cell-count="116" meta:object-count="0"/>
  </office:meta>
</office:document-meta>
</file>