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12-15">
            <text:p>15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2" office:value-type="currency" office:currency="Дин." office:value="5406780.88">
            <text:p>5,406,780.88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3" table:formula="of:=+51940741.84-[.C5]" office:value-type="float" office:value="51915782.84">
            <text:p>51,915,782.84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4" office:value-type="float" office:value="24959">
            <text:p>24,959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57347522.72">
            <text:p>57,347,522.72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4" office:value-type="float" office:value="43804780.14">
            <text:p>43,804,780.14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43804780.14">
            <text:p>43,804,780.14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13542742.58">
            <text:p>13,542,742.58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8" office:value-type="currency" office:currency="Дин." office:value="0">
            <text:p>0.00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422360">
            <text:p>422,360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8" office:value-type="string">
            <text:p>BAJIĆ NATAŠA</text:p>
          </table:table-cell>
          <table:table-cell table:style-name="ce50" office:value-type="currency" office:currency="Дин." office:value="105590">
            <text:p>105,590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8" office:value-type="string">
            <text:p>PUMPALOVIĆ BILJANA</text:p>
          </table:table-cell>
          <table:table-cell table:style-name="ce50" office:value-type="currency" office:currency="Дин." office:value="105590">
            <text:p>105,59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8" office:value-type="string">
            <text:p>STANISAVLJEVIĆ VANJA</text:p>
          </table:table-cell>
          <table:table-cell table:style-name="ce50" office:value-type="currency" office:currency="Дин." office:value="105590">
            <text:p>105,59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53</text:p>
          </table:table-cell>
          <table:table-cell table:style-name="ce28" office:value-type="string">
            <text:p>MIĆUNOVIĆ NATAŠA</text:p>
          </table:table-cell>
          <table:table-cell table:style-name="ce50" office:value-type="currency" office:currency="Дин." office:value="105590">
            <text:p>105,59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9" office:value-type="currency" office:currency="Дин." office:value="3628937.38">
            <text:p>3,628,937.38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497</text:p>
          </table:table-cell>
          <table:table-cell table:style-name="ce29" office:value-type="string">
            <text:p>EPS SNABDEVANJE BEOGRAD</text:p>
          </table:table-cell>
          <table:table-cell table:style-name="ce50" office:value-type="currency" office:currency="Дин." office:value="3628937.38">
            <text:p>3,628,937.3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0" office:value-type="string">
            <text:p>МАТЕРИЈАЛИ И ОСТАЛ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1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15977297.54">
            <text:p>15,977,297.5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014</text:p>
          </table:table-cell>
          <table:table-cell table:style-name="ce33" office:value-type="string">
            <text:p>ECO TRADE</text:p>
          </table:table-cell>
          <table:table-cell table:style-name="ce50" office:value-type="currency" office:currency="Дин." office:value="33985.6">
            <text:p>33,985.6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50" office:value-type="currency" office:currency="Дин." office:value="4625301.4">
            <text:p>4,625,301.4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3" office:value-type="string">
            <text:p>MEDIK-UNION BEOGRAD</text:p>
          </table:table-cell>
          <table:table-cell table:style-name="ce50" office:value-type="currency" office:currency="Дин." office:value="28611">
            <text:p>28,611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3" office:value-type="string">
            <text:p>VEGA VALJEVO</text:p>
          </table:table-cell>
          <table:table-cell table:style-name="ce50" office:value-type="currency" office:currency="Дин." office:value="3001710.58">
            <text:p>3,001,710.5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50" office:value-type="currency" office:currency="Дин." office:value="2678522.07">
            <text:p>2,678,522.0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94</text:p>
          </table:table-cell>
          <table:table-cell table:style-name="ce33" office:value-type="string">
            <text:p>PHARMA SWISS BEOGRAD</text:p>
          </table:table-cell>
          <table:table-cell table:style-name="ce50" office:value-type="currency" office:currency="Дин." office:value="7964.88">
            <text:p>7,964.8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210</text:p>
          </table:table-cell>
          <table:table-cell table:style-name="ce33" office:value-type="string">
            <text:p>MAGNA PHARMACIJA BEOGRAD</text:p>
          </table:table-cell>
          <table:table-cell table:style-name="ce50" office:value-type="currency" office:currency="Дин." office:value="501493.52">
            <text:p>501,493.5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332</text:p>
          </table:table-cell>
          <table:table-cell table:style-name="ce33" office:value-type="string">
            <text:p>MARK MEDICAL PREDUZECE ZA PROMET MEDICINSKE OPREME I MATERIJALA DOO</text:p>
          </table:table-cell>
          <table:table-cell table:style-name="ce50" office:value-type="currency" office:currency="Дин." office:value="105380">
            <text:p>105,38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477</text:p>
          </table:table-cell>
          <table:table-cell table:style-name="ce33" office:value-type="string">
            <text:p>BEOHEM-3</text:p>
          </table:table-cell>
          <table:table-cell table:style-name="ce50" office:value-type="currency" office:currency="Дин." office:value="757757">
            <text:p>757,757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50" office:value-type="currency" office:currency="Дин." office:value="205590">
            <text:p>205,59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635</text:p>
          </table:table-cell>
          <table:table-cell table:style-name="ce33" office:value-type="string">
            <text:p>INPHARM <text:s/>CO DOO</text:p>
          </table:table-cell>
          <table:table-cell table:style-name="ce50" office:value-type="currency" office:currency="Дин." office:value="176207.02">
            <text:p>176,207.0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839</text:p>
          </table:table-cell>
          <table:table-cell table:style-name="ce33" office:value-type="string">
            <text:p>UNI CHEM DOO BEOGRAD</text:p>
          </table:table-cell>
          <table:table-cell table:style-name="ce50" office:value-type="currency" office:currency="Дин." office:value="17122.05">
            <text:p>17,122.0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3" office:value-type="string">
            <text:p>BRAUN ADRIA</text:p>
          </table:table-cell>
          <table:table-cell table:style-name="ce50" office:value-type="currency" office:currency="Дин." office:value="214304.86">
            <text:p>214,304.86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54</text:p>
          </table:table-cell>
          <table:table-cell table:style-name="ce33" office:value-type="string">
            <text:p>BOEHRINGER INGELHEIM</text:p>
          </table:table-cell>
          <table:table-cell table:style-name="ce50" office:value-type="currency" office:currency="Дин." office:value="334553.12">
            <text:p>334,553.1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50" office:value-type="currency" office:currency="Дин." office:value="1264362.03">
            <text:p>1,264,362.03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655</text:p>
          </table:table-cell>
          <table:table-cell table:style-name="ce33" office:value-type="string">
            <text:p>PRIVREDNO DRUŠTVO ZA TRGOVINU, POSREDOVANJE, EXPORT - IMPORT <text:s/>PROTON SYSTEM DOO BEOGRAD</text:p>
          </table:table-cell>
          <table:table-cell table:style-name="ce50" office:value-type="currency" office:currency="Дин." office:value="164340">
            <text:p>164,34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790</text:p>
          </table:table-cell>
          <table:table-cell table:style-name="ce33" office:value-type="string">
            <text:p>MEDICA LINEA PHARM DOO</text:p>
          </table:table-cell>
          <table:table-cell table:style-name="ce50" office:value-type="currency" office:currency="Дин." office:value="304306.2">
            <text:p>304,306.2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3" office:value-type="string">
            <text:p>AMICUS <text:s/>SRB DOO</text:p>
          </table:table-cell>
          <table:table-cell table:style-name="ce50" office:value-type="currency" office:currency="Дин." office:value="1555786.21">
            <text:p>1,555,786.21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2301103.64">
            <text:p>2,301,103.64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1437393.76">
            <text:p>1,437,393.76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088</text:p>
          </table:table-cell>
          <table:table-cell table:style-name="ce35" office:value-type="string">
            <text:p>VEGA VALJEVO</text:p>
          </table:table-cell>
          <table:table-cell table:style-name="ce50" office:value-type="currency" office:currency="Дин." office:value="44680.35">
            <text:p>44,680.35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305451.63">
            <text:p>305,451.63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94</text:p>
          </table:table-cell>
          <table:table-cell table:style-name="ce35" office:value-type="string">
            <text:p>PHARMA SWISS BEOGRAD</text:p>
          </table:table-cell>
          <table:table-cell table:style-name="ce50" office:value-type="currency" office:currency="Дин." office:value="438467.7">
            <text:p>438,467.7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5" office:value-type="string">
            <text:p>SOPHARMA TRADING DOO</text:p>
          </table:table-cell>
          <table:table-cell table:style-name="ce50" office:value-type="currency" office:currency="Дин." office:value="75110.2">
            <text:p>75,110.2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944972.74">
            <text:p>944,972.7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228091.12">
            <text:p>228,091.1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830</text:p>
          </table:table-cell>
          <table:table-cell table:style-name="ce35" office:value-type="string">
            <text:p>ADOC BEOGRAD</text:p>
          </table:table-cell>
          <table:table-cell table:style-name="ce50" office:value-type="currency" office:currency="Дин." office:value="594754.16">
            <text:p>594,754.1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5" office:value-type="string">
            <text:p>MAGNA PHARMACIJA BEOGRAD</text:p>
          </table:table-cell>
          <table:table-cell table:style-name="ce50" office:value-type="currency" office:currency="Дин." office:value="122127.46">
            <text:p>122,127.46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6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7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1232719.08">
            <text:p>1,232,719.08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380</text:p>
          </table:table-cell>
          <table:table-cell table:style-name="ce38" office:value-type="string">
            <text:p>ZOREX PHARMA ŠABAC</text:p>
          </table:table-cell>
          <table:table-cell table:style-name="ce50" office:value-type="currency" office:currency="Дин." office:value="662396">
            <text:p>662,39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53</text:p>
          </table:table-cell>
          <table:table-cell table:style-name="ce38" office:value-type="string">
            <text:p>SOULMEDICAL DOO</text:p>
          </table:table-cell>
          <table:table-cell table:style-name="ce50" office:value-type="currency" office:currency="Дин." office:value="62400">
            <text:p>62,4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8" office:value-type="string">
            <text:p>PHOENIX PHARMA</text:p>
          </table:table-cell>
          <table:table-cell table:style-name="ce50" office:value-type="currency" office:currency="Дин." office:value="91585.8">
            <text:p>91,585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50" office:value-type="currency" office:currency="Дин." office:value="81000">
            <text:p>81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38" office:value-type="string">
            <text:p>LAYON DOO</text:p>
          </table:table-cell>
          <table:table-cell table:style-name="ce50" office:value-type="currency" office:currency="Дин." office:value="140383.5">
            <text:p>140,383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854</text:p>
          </table:table-cell>
          <table:table-cell table:style-name="ce38" office:value-type="string">
            <text:p>OPTICUS <text:s text:c="2"/>BEOGRAD</text:p>
          </table:table-cell>
          <table:table-cell table:style-name="ce50" office:value-type="currency" office:currency="Дин." office:value="16092">
            <text:p>16,09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8" office:value-type="string">
            <text:p>BRAUN ADRIA</text:p>
          </table:table-cell>
          <table:table-cell table:style-name="ce50" office:value-type="currency" office:currency="Дин." office:value="79277">
            <text:p>79,277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38" office:value-type="string">
            <text:p>FUTURE PHARM DOO STARA PAZOVA</text:p>
          </table:table-cell>
          <table:table-cell table:style-name="ce50" office:value-type="currency" office:currency="Дин." office:value="29317.18">
            <text:p>29,317.18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8</text:p>
          </table:table-cell>
          <table:table-cell table:style-name="ce38" office:value-type="string">
            <text:p>AMICUS <text:s/>SRB DOO</text:p>
          </table:table-cell>
          <table:table-cell table:style-name="ce50" office:value-type="currency" office:currency="Дин." office:value="31701.6">
            <text:p>31,701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899</text:p>
          </table:table-cell>
          <table:table-cell table:style-name="ce38" office:value-type="string">
            <text:p>MEDIV DOO BEOGRAD - NOVI BEOGRAD</text:p>
          </table:table-cell>
          <table:table-cell table:style-name="ce50" office:value-type="currency" office:currency="Дин." office:value="38566">
            <text:p>38,566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7" office:value-type="string">
            <text:p>РЕАГЕНСИ</text:p>
          </table:table-cell>
          <table:table-cell table:style-name="ce49" office:value-type="currency" office:currency="Дин." office:value="9811608.26">
            <text:p>9,811,608.26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67</text:p>
          </table:table-cell>
          <table:table-cell table:style-name="ce38" office:value-type="string">
            <text:p>EUROMEDICINA</text:p>
          </table:table-cell>
          <table:table-cell table:style-name="ce50" office:value-type="currency" office:currency="Дин." office:value="65654.4">
            <text:p>65,654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8" office:value-type="string">
            <text:p>LABTEH BEOGRAD</text:p>
          </table:table-cell>
          <table:table-cell table:style-name="ce50" office:value-type="currency" office:currency="Дин." office:value="280476">
            <text:p>280,47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50" office:value-type="currency" office:currency="Дин." office:value="4902626.4">
            <text:p>4,902,626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8" office:value-type="string">
            <text:p>MAYMEDICA D.O.O.</text:p>
          </table:table-cell>
          <table:table-cell table:style-name="ce50" office:value-type="currency" office:currency="Дин." office:value="4562851.46">
            <text:p>4,562,851.46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39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4051066.5">
            <text:p>4,051,066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0" office:value-type="string">
            <text:p>MAGNA PHARMACIJA BEOGRAD</text:p>
          </table:table-cell>
          <table:table-cell table:style-name="ce50" office:value-type="currency" office:currency="Дин." office:value="3555819">
            <text:p>3,555,819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40" office:value-type="string">
            <text:p>MAYMEDICA D.O.O.</text:p>
          </table:table-cell>
          <table:table-cell table:style-name="ce50" office:value-type="currency" office:currency="Дин." office:value="495247.5">
            <text:p>495,247.5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39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961180">
            <text:p>961,18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00999</text:p>
          </table:table-cell>
          <table:table-cell table:style-name="ce35" office:value-type="string">
            <text:p>MEGAPHARM D.O.O BEOGRAD</text:p>
          </table:table-cell>
          <table:table-cell table:style-name="ce50" office:value-type="currency" office:currency="Дин." office:value="250800">
            <text:p>250,8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4</text:p>
          </table:table-cell>
          <table:table-cell table:style-name="ce35" office:value-type="string">
            <text:p>HERMES-PHARMA DOO</text:p>
          </table:table-cell>
          <table:table-cell table:style-name="ce50" office:value-type="currency" office:currency="Дин." office:value="292600">
            <text:p>292,6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790</text:p>
          </table:table-cell>
          <table:table-cell table:style-name="ce35" office:value-type="string">
            <text:p>MEDICA LINEA PHARM DOO</text:p>
          </table:table-cell>
          <table:table-cell table:style-name="ce50" office:value-type="currency" office:currency="Дин." office:value="417780">
            <text:p>417,78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1471428.2">
            <text:p>1,471,428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854</text:p>
          </table:table-cell>
          <table:table-cell table:style-name="ce35" office:value-type="string">
            <text:p>OPTICUS <text:s text:c="2"/>BEOGRAD</text:p>
          </table:table-cell>
          <table:table-cell table:style-name="ce50" office:value-type="currency" office:currency="Дин." office:value="1353717.2">
            <text:p>1,353,717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0" office:value-type="currency" office:currency="Дин." office:value="117711">
            <text:p>117,711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0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439648">
            <text:p>439,648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439648">
            <text:p>439,648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210038.4">
            <text:p>210,038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210038.4">
            <text:p>210,038.4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2" table:formula="of:=+[.C9]+[.C10]" office:value-type="float" office:value="43804780.14">
            <text:p>43804780,14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7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7">12/17/2025</text:date>, <text:time>09:44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7T09:44:34.91</dc:date>
    <meta:generator>OpenOffice/4.1.15$Win32 OpenOffice.org_project/4115m2$Build-9813</meta:generator>
    <meta:editing-duration>PT20H32M48S</meta:editing-duration>
    <meta:editing-cycles>1221</meta:editing-cycles>
    <meta:document-statistic meta:table-count="2" meta:cell-count="277" meta:object-count="0"/>
  </office:meta>
</office:document-meta>
</file>