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7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/>
    </style:style>
    <style:style style:name="ce52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4">
      <style:table-cell-properties fo:background-color="#ffffff"/>
    </style:style>
    <style:style style:name="ce54" style:family="table-cell" style:parent-style-name="Excel_20_Built-in_20_Normal" style:data-style-name="N119">
      <style:table-cell-properties fo:background-color="#ffffff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8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6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1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2" office:value-type="string">
            <text:p>Датум:</text:p>
          </table:table-cell>
          <table:table-cell table:style-name="ce55" office:value-type="date" office:date-value="2025-06-16">
            <text:p>16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5687904.69">
            <text:p>5,687,904.69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85047993.41-[.C5]-[.C6]" office:value-type="float" office:value="84980316.2">
            <text:p>84,980,316.2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20499">
            <text:p>20,499.0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47178.21">
            <text:p>47,178.21 </text:p>
          </table:table-cell>
          <table:table-cell table:style-name="ce54"/>
          <table:table-cell table:style-name="ce53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90735898.1">
            <text:p>90,735,898.10 Дин</text:p>
          </table:table-cell>
          <table:table-cell table:style-name="ce51"/>
          <table:table-cell table:style-name="ce54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4"/>
          <table:table-cell table:style-name="ce51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table:formula="of:=+85027494.41-[.C10]" office:value-type="float" office:value="84980316.2">
            <text:p>84,980,316.2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47178.21">
            <text:p>47,178.21 </text:p>
          </table:table-cell>
          <table:table-cell table:style-name="ce54"/>
          <table:table-cell table:style-name="ce53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85027494.41">
            <text:p>85,027,494.41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5708403.69">
            <text:p>5,708,403.69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84312204.78">
            <text:p>84,312,204.78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3" office:value-type="string">
            <text:p>OPŠTA BOLNICA ČAČAK-ZARADE-06/01-2025</text:p>
          </table:table-cell>
          <table:table-cell table:style-name="ce43" office:value-type="currency" office:currency="Дин." office:value="84312204.78">
            <text:p>84,312,204.78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4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7" office:value-type="string">
            <text:p>OPŠTA BOLNICA ČAČAK-POZAJMICA ZA PLATE</text:p>
          </table:table-cell>
          <table:table-cell table:style-name="ce45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6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4" office:value-type="currency" office:currency="Дин." office:value="668111.42">
            <text:p>668,111.42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420</text:p>
          </table:table-cell>
          <table:table-cell table:style-name="ce32" office:value-type="string">
            <text:p>KLINIČKI CENTAR KRAGUJEVAC</text:p>
          </table:table-cell>
          <table:table-cell table:style-name="ce45" office:value-type="currency" office:currency="Дин." office:value="668111.42">
            <text:p>668,111.42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7" table:formula="of:=+[.C9]+[.C10]" office:value-type="float" office:value="85027494.41">
            <text:p>85027494,41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0">06/20/2025</text:date>, <text:time>07:45:5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0T07:45:52.33</dc:date>
    <meta:generator>OpenOffice/4.1.15$Win32 OpenOffice.org_project/4115m2$Build-9813</meta:generator>
    <meta:editing-duration>PT6H32M3S</meta:editing-duration>
    <meta:editing-cycles>362</meta:editing-cycles>
    <meta:document-statistic meta:table-count="2" meta:cell-count="122" meta:object-count="0"/>
  </office:meta>
</office:document-meta>
</file>