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16">
            <text:p>16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141364.58">
            <text:p>3,141,364.5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141364.58">
            <text:p>3,141,364.5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141358.58">
            <text:p>3,141,358.58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2">08/22/2025</text:date>, <text:time>06:53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2T06:53:07.19</dc:date>
    <meta:generator>OpenOffice/4.1.15$Win32 OpenOffice.org_project/4115m2$Build-9813</meta:generator>
    <meta:editing-duration>PT10H56M</meta:editing-duration>
    <meta:editing-cycles>626</meta:editing-cycles>
    <meta:document-statistic meta:table-count="2" meta:cell-count="116" meta:object-count="0"/>
  </office:meta>
</office:document-meta>
</file>