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0-16">
            <text:p>16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2967233.12">
            <text:p>2,967,233.12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table:formula="of:=+89915261.48-[.C5]-[.C6]" office:value-type="float" office:value="89826512.27">
            <text:p>89,826,512.27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41571">
            <text:p>41,571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47178.21">
            <text:p>47,178.21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92882494.6">
            <text:p>92,882,494.60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6" table:formula="of:=+89873696.48-[.C10]" office:value-type="float" office:value="89826518.27">
            <text:p>89,826,518.27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47178.21">
            <text:p>47,178.21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89873696.48">
            <text:p>89,873,696.48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3008798.12">
            <text:p>3,008,798.1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89303466.19">
            <text:p>89,303,466.19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2" office:value-type="string">
            <text:p>OPŠTA BOLNICA ČAČAK-ZARADE-10/01-2025</text:p>
          </table:table-cell>
          <table:table-cell table:style-name="ce41" office:value-type="currency" office:currency="Дин." office:value="89303466.19">
            <text:p>89,303,466.19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2" table:formula="of:=+6+47178.21" office:value-type="currency" office:currency="Дин." office:value="47184.21">
            <text:p>47,184.21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MINISTARSTVO FINANSIJA-UPRAVA ZA TREZOR</text:p>
          </table:table-cell>
          <table:table-cell table:style-name="ce43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OPŠTA BOLNICA ČAČAK-POZAJMICA ZA PLATE</text:p>
          </table:table-cell>
          <table:table-cell table:style-name="ce43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4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2" office:value-type="currency" office:currency="Дин." office:value="523046.08">
            <text:p>523,046.08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20</text:p>
          </table:table-cell>
          <table:table-cell table:style-name="ce22" office:value-type="string">
            <text:p>KLINIČKI CENTAR KRAGUJEVAC</text:p>
          </table:table-cell>
          <table:table-cell table:style-name="ce45" office:value-type="float" office:value="523046.08">
            <text:p>523,046.08 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6" table:formula="of:=+[.C9]+[.C10]" office:value-type="float" office:value="89873696.48">
            <text:p>89873696,4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0">10/20/2025</text:date>, <text:time>08:36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0T08:36:06.99</dc:date>
    <meta:generator>OpenOffice/4.1.15$Win32 OpenOffice.org_project/4115m2$Build-9813</meta:generator>
    <meta:editing-duration>PT15H53M31S</meta:editing-duration>
    <meta:editing-cycles>881</meta:editing-cycles>
    <meta:document-statistic meta:table-count="2" meta:cell-count="123" meta:object-count="0"/>
  </office:meta>
</office:document-meta>
</file>