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6-17">
            <text:p>17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5708403.69">
            <text:p>5,708,403.69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46307180.45-[.C5]" office:value-type="float" office:value="46296390.45">
            <text:p>46,296,390.45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10790">
            <text:p>10,790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52015584.14">
            <text:p>52,015,584.14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3" office:value-type="float" office:value="46579044.1">
            <text:p>46,579,044.1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46579044.1">
            <text:p>46,579,044.10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5436540.04">
            <text:p>5,436,540.04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103847.01">
            <text:p>103,847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7" office:value-type="string">
            <text:p>INCEPTUS D O O</text:p>
          </table:table-cell>
          <table:table-cell table:style-name="ce49" office:value-type="currency" office:currency="Дин." office:value="103847.01">
            <text:p>103,847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7276799.88">
            <text:p>7,276,799.8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7" office:value-type="string">
            <text:p>SRBIJAGAS BEOGRAD</text:p>
          </table:table-cell>
          <table:table-cell table:style-name="ce49" office:value-type="currency" office:currency="Дин." office:value="7276799.88">
            <text:p>7,276,799.8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table:formula="of:=+170516.23+8290.41" office:value-type="currency" office:currency="Дин." office:value="178806.64">
            <text:p>178,806.6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OPŠTA BOLNICA ČAČAK-Službeno putovanje u zemlji</text:p>
          </table:table-cell>
          <table:table-cell table:style-name="ce49" table:formula="of:=+105302.19+5058.13" office:value-type="currency" office:currency="Дин." office:value="110360.32">
            <text:p>110,360.32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9" office:value-type="string">
            <text:p>MINISTARSTVO FINANSIJA-UPRAVA ZA TREZOR</text:p>
          </table:table-cell>
          <table:table-cell table:style-name="ce49" table:formula="of:=+58606.3+6" office:value-type="currency" office:currency="Дин." office:value="58612.3">
            <text:p>58,612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</text:p>
          </table:table-cell>
          <table:table-cell table:style-name="ce29" office:value-type="string">
            <text:p>DREAM TECHNOLOGIES GROUP</text:p>
          </table:table-cell>
          <table:table-cell table:style-name="ce49" office:value-type="currency" office:currency="Дин." office:value="9834">
            <text:p>9,834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7766330.3">
            <text:p>7,766,330.3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2407925.41">
            <text:p>2,407,925.4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30</text:p>
          </table:table-cell>
          <table:table-cell table:style-name="ce32" office:value-type="string">
            <text:p>ADOC BEOGRAD</text:p>
          </table:table-cell>
          <table:table-cell table:style-name="ce49" office:value-type="currency" office:currency="Дин." office:value="21519.3">
            <text:p>21,519.3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33947.32">
            <text:p>33,947.3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1137373.16">
            <text:p>1,137,373.1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1176120">
            <text:p>1,176,12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94</text:p>
          </table:table-cell>
          <table:table-cell table:style-name="ce32" office:value-type="string">
            <text:p>PHARMA SWISS BEOGRAD</text:p>
          </table:table-cell>
          <table:table-cell table:style-name="ce49" office:value-type="currency" office:currency="Дин." office:value="11947.32">
            <text:p>11,947.3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397196.8">
            <text:p>397,196.8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874335">
            <text:p>874,33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12</text:p>
          </table:table-cell>
          <table:table-cell table:style-name="ce32" office:value-type="string">
            <text:p>SLAVIAMED DOO <text:s/>BEOGRAD</text:p>
          </table:table-cell>
          <table:table-cell table:style-name="ce49" office:value-type="currency" office:currency="Дин." office:value="5815.48">
            <text:p>5,815.4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9240">
            <text:p>9,2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96047.16">
            <text:p>96,047.1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1048152.48">
            <text:p>1,048,152.4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49" office:value-type="currency" office:currency="Дин." office:value="304995.9">
            <text:p>304,995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241714.97">
            <text:p>241,714.9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1549109.27">
            <text:p>1,549,109.27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1010517.2">
            <text:p>1,010,517.2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49" office:value-type="currency" office:currency="Дин." office:value="2031.15">
            <text:p>2,031.1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207685.78">
            <text:p>207,685.7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277510.2">
            <text:p>277,510.2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21761.74">
            <text:p>21,761.7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29603.2">
            <text:p>29,603.2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5453147.61">
            <text:p>5,453,147.61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1913364.55">
            <text:p>1,913,364.55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3033884.04">
            <text:p>3,033,884.0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635</text:p>
          </table:table-cell>
          <table:table-cell table:style-name="ce34" office:value-type="string">
            <text:p>INPHARM <text:s/>CO DOO</text:p>
          </table:table-cell>
          <table:table-cell table:style-name="ce49" office:value-type="currency" office:currency="Дин." office:value="505899.02">
            <text:p>505,899.02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9813394">
            <text:p>9,813,394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0859</text:p>
          </table:table-cell>
          <table:table-cell table:style-name="ce37" office:value-type="string">
            <text:p>PHARMA MAAC</text:p>
          </table:table-cell>
          <table:table-cell table:style-name="ce49" office:value-type="currency" office:currency="Дин." office:value="99000">
            <text:p>99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14</text:p>
          </table:table-cell>
          <table:table-cell table:style-name="ce37" office:value-type="string">
            <text:p>ECO TRADE</text:p>
          </table:table-cell>
          <table:table-cell table:style-name="ce49" office:value-type="currency" office:currency="Дин." office:value="81000">
            <text:p>81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47520">
            <text:p>47,5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4</text:p>
          </table:table-cell>
          <table:table-cell table:style-name="ce37" office:value-type="string">
            <text:p>HERMES-PHARMA DOO</text:p>
          </table:table-cell>
          <table:table-cell table:style-name="ce49" office:value-type="currency" office:currency="Дин." office:value="504000">
            <text:p>504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215</text:p>
          </table:table-cell>
          <table:table-cell table:style-name="ce37" office:value-type="string">
            <text:p>MEDTRONIC</text:p>
          </table:table-cell>
          <table:table-cell table:style-name="ce49" office:value-type="currency" office:currency="Дин." office:value="349440">
            <text:p>349,4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225</text:p>
          </table:table-cell>
          <table:table-cell table:style-name="ce37" office:value-type="string">
            <text:p>PROSPERA BEOGRAD</text:p>
          </table:table-cell>
          <table:table-cell table:style-name="ce49" office:value-type="currency" office:currency="Дин." office:value="53625">
            <text:p>53,62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326208">
            <text:p>326,20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774</text:p>
          </table:table-cell>
          <table:table-cell table:style-name="ce37" office:value-type="string">
            <text:p>DEXON DOO</text:p>
          </table:table-cell>
          <table:table-cell table:style-name="ce49" office:value-type="currency" office:currency="Дин." office:value="43243.2">
            <text:p>43,243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788</text:p>
          </table:table-cell>
          <table:table-cell table:style-name="ce37" office:value-type="string">
            <text:p>APTUS BEOGRAD</text:p>
          </table:table-cell>
          <table:table-cell table:style-name="ce49" office:value-type="currency" office:currency="Дин." office:value="1848000">
            <text:p>1,848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467580">
            <text:p>467,5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31139">
            <text:p>31,139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237090">
            <text:p>237,09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434</text:p>
          </table:table-cell>
          <table:table-cell table:style-name="ce37" office:value-type="string">
            <text:p>TERMOMED BEOGRAD</text:p>
          </table:table-cell>
          <table:table-cell table:style-name="ce49" office:value-type="currency" office:currency="Дин." office:value="32820">
            <text:p>32,82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71644.8">
            <text:p>71,644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57</text:p>
          </table:table-cell>
          <table:table-cell table:style-name="ce37" office:value-type="string">
            <text:p>SANOMED DOO BEOGRAD</text:p>
          </table:table-cell>
          <table:table-cell table:style-name="ce49" office:value-type="currency" office:currency="Дин." office:value="1009200">
            <text:p>1,009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722</text:p>
          </table:table-cell>
          <table:table-cell table:style-name="ce37" office:value-type="string">
            <text:p>MEDIPRO MPM doo</text:p>
          </table:table-cell>
          <table:table-cell table:style-name="ce49" office:value-type="currency" office:currency="Дин." office:value="349096">
            <text:p>349,09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902</text:p>
          </table:table-cell>
          <table:table-cell table:style-name="ce37" office:value-type="string">
            <text:p>ALPHA IMAGING DOO</text:p>
          </table:table-cell>
          <table:table-cell table:style-name="ce49" office:value-type="currency" office:currency="Дин." office:value="378000">
            <text:p>378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087</text:p>
          </table:table-cell>
          <table:table-cell table:style-name="ce37" office:value-type="string">
            <text:p>BIOSTENT <text:s/>DOO BEOGRAD</text:p>
          </table:table-cell>
          <table:table-cell table:style-name="ce49" office:value-type="currency" office:currency="Дин." office:value="9480">
            <text:p>9,4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256</text:p>
          </table:table-cell>
          <table:table-cell table:style-name="ce37" office:value-type="string">
            <text:p>LAVIEFARM DOO</text:p>
          </table:table-cell>
          <table:table-cell table:style-name="ce49" office:value-type="currency" office:currency="Дин." office:value="85932">
            <text:p>85,93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266</text:p>
          </table:table-cell>
          <table:table-cell table:style-name="ce37" office:value-type="string">
            <text:p>DUNAVPLAST KORP</text:p>
          </table:table-cell>
          <table:table-cell table:style-name="ce49" office:value-type="currency" office:currency="Дин." office:value="20400">
            <text:p>20,4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54</text:p>
          </table:table-cell>
          <table:table-cell table:style-name="ce37" office:value-type="string">
            <text:p>BEOLASER</text:p>
          </table:table-cell>
          <table:table-cell table:style-name="ce49" office:value-type="currency" office:currency="Дин." office:value="570000">
            <text:p>570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66</text:p>
          </table:table-cell>
          <table:table-cell table:style-name="ce37" office:value-type="string">
            <text:p>KARDIOMED DOO</text:p>
          </table:table-cell>
          <table:table-cell table:style-name="ce49" office:value-type="currency" office:currency="Дин." office:value="18900">
            <text:p>18,9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31</text:p>
          </table:table-cell>
          <table:table-cell table:style-name="ce37" office:value-type="string">
            <text:p>TT MEDIK <text:s/>DOO BULEVAR MIHAJLA <text:s/>PUPINA</text:p>
          </table:table-cell>
          <table:table-cell table:style-name="ce49" office:value-type="currency" office:currency="Дин." office:value="179261">
            <text:p>179,261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4455</text:p>
          </table:table-cell>
          <table:table-cell table:style-name="ce37" office:value-type="string">
            <text:p>LAVA MEDICAL DOO</text:p>
          </table:table-cell>
          <table:table-cell table:style-name="ce49" office:value-type="currency" office:currency="Дин." office:value="397188">
            <text:p>397,18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794/1</text:p>
          </table:table-cell>
          <table:table-cell table:style-name="ce37" office:value-type="string">
            <text:p>DUOMED <text:s/>SOUTHEAST EUROPE</text:p>
          </table:table-cell>
          <table:table-cell table:style-name="ce49" office:value-type="currency" office:currency="Дин." office:value="291600">
            <text:p>291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532950">
            <text:p>532,9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057</text:p>
          </table:table-cell>
          <table:table-cell table:style-name="ce37" office:value-type="string">
            <text:p>MEDISAL DOO</text:p>
          </table:table-cell>
          <table:table-cell table:style-name="ce49" office:value-type="currency" office:currency="Дин." office:value="430560">
            <text:p>430,5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157155">
            <text:p>157,15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9" office:value-type="currency" office:currency="Дин." office:value="324000">
            <text:p>324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0</text:p>
          </table:table-cell>
          <table:table-cell table:style-name="ce37" office:value-type="string">
            <text:p>NEFASER MEDICAL <text:s/>DOO BEOGRAD</text:p>
          </table:table-cell>
          <table:table-cell table:style-name="ce49" office:value-type="currency" office:currency="Дин." office:value="68640">
            <text:p>68,6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49" office:value-type="currency" office:currency="Дин." office:value="354420">
            <text:p>354,4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9</text:p>
          </table:table-cell>
          <table:table-cell table:style-name="ce37" office:value-type="string">
            <text:p>BIOTEC MEDICAL</text:p>
          </table:table-cell>
          <table:table-cell table:style-name="ce49" office:value-type="currency" office:currency="Дин." office:value="120000">
            <text:p>120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8755</text:p>
          </table:table-cell>
          <table:table-cell table:style-name="ce37" office:value-type="string">
            <text:p>EUROMED PLUS DOO</text:p>
          </table:table-cell>
          <table:table-cell table:style-name="ce49" office:value-type="currency" office:currency="Дин." office:value="56320">
            <text:p>56,3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8</text:p>
          </table:table-cell>
          <table:table-cell table:style-name="ce37" office:value-type="string">
            <text:p>MEDICALTECH SOLUTIONS DOO NOVI SAD</text:p>
          </table:table-cell>
          <table:table-cell table:style-name="ce49" office:value-type="currency" office:currency="Дин." office:value="43152">
            <text:p>43,15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178750">
            <text:p>178,7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24</text:p>
          </table:table-cell>
          <table:table-cell table:style-name="ce37" office:value-type="string">
            <text:p>AD-MEDICOM DOO KRUSEVAC</text:p>
          </table:table-cell>
          <table:table-cell table:style-name="ce49" office:value-type="currency" office:currency="Дин." office:value="46080">
            <text:p>46,08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8306768.09">
            <text:p>8,306,768.09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83</text:p>
          </table:table-cell>
          <table:table-cell table:style-name="ce37" office:value-type="string">
            <text:p>GALEN-FOKUS</text:p>
          </table:table-cell>
          <table:table-cell table:style-name="ce49" office:value-type="currency" office:currency="Дин." office:value="20040">
            <text:p>20,0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49" office:value-type="currency" office:currency="Дин." office:value="204750">
            <text:p>204,7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4927486.8">
            <text:p>4,927,486.8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4980">
            <text:p>4,9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348</text:p>
          </table:table-cell>
          <table:table-cell table:style-name="ce37" office:value-type="string">
            <text:p>DIAHEM GRAMIM DOO</text:p>
          </table:table-cell>
          <table:table-cell table:style-name="ce49" office:value-type="currency" office:currency="Дин." office:value="173928">
            <text:p>173,92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2960703.29">
            <text:p>2,960,703.29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66</text:p>
          </table:table-cell>
          <table:table-cell table:style-name="ce37" office:value-type="string">
            <text:p>KVARKMED DOO KRAGUJEVAC</text:p>
          </table:table-cell>
          <table:table-cell table:style-name="ce49" office:value-type="currency" office:currency="Дин." office:value="14880">
            <text:p>14,88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4442580">
            <text:p>4,442,5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333</text:p>
          </table:table-cell>
          <table:table-cell table:style-name="ce39" office:value-type="string">
            <text:p>MAKLER</text:p>
          </table:table-cell>
          <table:table-cell table:style-name="ce49" office:value-type="currency" office:currency="Дин." office:value="990495">
            <text:p>990,49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3452085">
            <text:p>3,452,085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484000">
            <text:p>484,00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388</text:p>
          </table:table-cell>
          <table:table-cell table:style-name="ce39" office:value-type="string">
            <text:p>NARCISSUS <text:s/>DRUŠTVO SA OGRANIČENOM ODGOVORNOŠĆU ADA</text:p>
          </table:table-cell>
          <table:table-cell table:style-name="ce49" office:value-type="currency" office:currency="Дин." office:value="484000">
            <text:p>484,00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485658.8">
            <text:p>485,658.8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485658.8">
            <text:p>485,658.8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20608.5">
            <text:p>20,608.5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0608.5">
            <text:p>20,608.5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697994">
            <text:p>697,994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532389">
            <text:p>532,389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40414">
            <text:p>40,414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25191">
            <text:p>125,191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46579044.1">
            <text:p>46579044,1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4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3">06/23/2025</text:date>, <text:time>10:27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3T10:27:50.27</dc:date>
    <meta:generator>OpenOffice/4.1.15$Win32 OpenOffice.org_project/4115m2$Build-9813</meta:generator>
    <meta:editing-duration>PT6H47M9S</meta:editing-duration>
    <meta:editing-cycles>372</meta:editing-cycles>
    <meta:document-statistic meta:table-count="2" meta:cell-count="350" meta:object-count="0"/>
  </office:meta>
</office:document-meta>
</file>