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1-17">
            <text:p>17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3238632.41">
            <text:p>3,238,632.41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table:formula="of:=+785981.44+86849188.08" office:value-type="float" office:value="87635169.52">
            <text:p>87,635,169.5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30381">
            <text:p>30,381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47178.21">
            <text:p>47,178.21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90951361.14">
            <text:p>90,951,361.14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6" table:formula="of:=+87682347.73-[.C10]" office:value-type="float" office:value="87635169.52">
            <text:p>87,635,169.52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47178.21">
            <text:p>47,178.21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87682347.73">
            <text:p>87,682,347.73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269013.40999998">
            <text:p>3,269,013.4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86849188.08">
            <text:p>86,849,188.0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2" office:value-type="string">
            <text:p>OPŠTA BOLNICA ČAČAK-ZARADE-11/01-2025</text:p>
          </table:table-cell>
          <table:table-cell table:style-name="ce41" office:value-type="currency" office:currency="Дин." office:value="86849188.08">
            <text:p>86,849,188.0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2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6" office:value-type="string">
            <text:p>OPŠTA BOLNICA ČAČAK-POZAJMICA ZA PLATE</text:p>
          </table:table-cell>
          <table:table-cell table:style-name="ce43" office:value-type="currency" office:currency="Дин." office:value="47178.21">
            <text:p>47,178.21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4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2" office:value-type="currency" office:currency="Дин." office:value="785981.44">
            <text:p>785,981.4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20</text:p>
          </table:table-cell>
          <table:table-cell table:style-name="ce22" office:value-type="string">
            <text:p>KLINIČKI CENTAR KRAGUJEVAC</text:p>
          </table:table-cell>
          <table:table-cell table:style-name="ce45" office:value-type="float" office:value="785981.44">
            <text:p>785,981.44 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6" table:formula="of:=+[.C9]+[.C10]" office:value-type="float" office:value="87682347.73">
            <text:p>87682347,7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0">11/20/2025</text:date>, <text:time>12:26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0T12:26:37.39</dc:date>
    <meta:generator>OpenOffice/4.1.15$Win32 OpenOffice.org_project/4115m2$Build-9813</meta:generator>
    <meta:editing-duration>PT18H14M54S</meta:editing-duration>
    <meta:editing-cycles>1063</meta:editing-cycles>
    <meta:document-statistic meta:table-count="2" meta:cell-count="121" meta:object-count="0"/>
  </office:meta>
</office:document-meta>
</file>