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18">
            <text:p>18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59754.9">
            <text:p>3,559,754.9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559754.9">
            <text:p>3,559,754.9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50250.64">
            <text:p>50,250.6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50250.64">
            <text:p>50,250.6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509504.26">
            <text:p>3,509,504.26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50250.64">
            <text:p>50,250.64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50250.64">
            <text:p>50,250.6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50250.64">
            <text:p>50250,6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8">04/28/2025</text:date>, <text:time>10:04:1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28T10:04:19.23</dc:date>
    <meta:generator>OpenOffice/4.1.15$Win32 OpenOffice.org_project/4115m2$Build-9813</meta:generator>
    <meta:editing-duration>PT2H18M5S</meta:editing-duration>
    <meta:editing-cycles>134</meta:editing-cycles>
    <meta:document-statistic meta:table-count="2" meta:cell-count="110" meta:object-count="0"/>
  </office:meta>
</office:document-meta>
</file>