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6-18">
            <text:p>18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5436540.04">
            <text:p>5,436,540.04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75070.61">
            <text:p>75,070.61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8320">
            <text:p>18,32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5529930.65">
            <text:p>5,529,930.65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325950.95">
            <text:p>325,950.95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325950.95">
            <text:p>325,950.95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5203979.7">
            <text:p>5,203,979.7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table:formula="of:=+488.95+74581.66" office:value-type="currency" office:currency="Дин." office:value="75070.61">
            <text:p>75,070.6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780</text:p>
          </table:table-cell>
          <table:table-cell table:style-name="ce23" office:value-type="string">
            <text:p>PROKOVIĆ GORICA</text:p>
          </table:table-cell>
          <table:table-cell table:style-name="ce42" office:value-type="currency" office:currency="Дин." office:value="47121.96">
            <text:p>47,121.9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3" office:value-type="string">
            <text:p>Poreska uprava</text:p>
          </table:table-cell>
          <table:table-cell table:style-name="ce42" office:value-type="currency" office:currency="Дин." office:value="27948.65">
            <text:p>27,948.65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table:formula="of:=+180161.74+70718.6" office:value-type="currency" office:currency="Дин." office:value="250880.34">
            <text:p>250,880.34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MINISTARSTVO FINANSIJA-UPRAVA ZA TREZOR</text:p>
          </table:table-cell>
          <table:table-cell table:style-name="ce44" table:formula="of:=+19392.86+6" office:value-type="currency" office:currency="Дин." office:value="19398.86">
            <text:p>19,398.86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Zdravstvena zaštita po ugovoru-konsultanti</text:p>
          </table:table-cell>
          <table:table-cell table:style-name="ce44" table:formula="of:=+[.C27]-[.C28]" office:value-type="currency" office:currency="Дин." office:value="231481.48">
            <text:p>231,481.48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325950.95">
            <text:p>325950,95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3">06/23/2025</text:date>, <text:time>10:28:3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23T10:28:35.36</dc:date>
    <meta:generator>OpenOffice/4.1.15$Win32 OpenOffice.org_project/4115m2$Build-9813</meta:generator>
    <meta:editing-duration>PT6H54M</meta:editing-duration>
    <meta:editing-cycles>375</meta:editing-cycles>
    <meta:document-statistic meta:table-count="2" meta:cell-count="124" meta:object-count="0"/>
  </office:meta>
</office:document-meta>
</file>