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18">
            <text:p>18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398047.45">
            <text:p>4,398,047.4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4002">
            <text:p>24,00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422049.45">
            <text:p>4,422,049.4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422043.45">
            <text:p>4,422,043.4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16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16:35.15</dc:date>
    <meta:generator>OpenOffice/4.1.15$Win32 OpenOffice.org_project/4115m2$Build-9813</meta:generator>
    <meta:editing-duration>PT9H18M20S</meta:editing-duration>
    <meta:editing-cycles>497</meta:editing-cycles>
    <meta:document-statistic meta:table-count="2" meta:cell-count="116" meta:object-count="0"/>
  </office:meta>
</office:document-meta>
</file>