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8-18">
            <text:p>18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5" office:value-type="currency" office:currency="Дин." office:value="3141358.58">
            <text:p>3,141,358.58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6" table:formula="of:=+491972.97+83944108.41" office:value-type="float" office:value="84436081.38">
            <text:p>84,436,081.38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7" office:value-type="float" office:value="22857">
            <text:p>22,857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7" office:value-type="float" office:value="47178.21">
            <text:p>47,178.21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87647475.17">
            <text:p>87,647,475.17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7" table:formula="of:=+491972.97+83944108.41" office:value-type="float" office:value="84436081.38">
            <text:p>84,436,081.38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7" office:value-type="float" office:value="47178.21">
            <text:p>47,178.21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84483259.59">
            <text:p>84,483,259.59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164215.58">
            <text:p>3,164,215.5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1" office:value-type="currency" office:currency="Дин." office:value="83944108.41">
            <text:p>83,944,108.4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2" office:value-type="string">
            <text:p>OPŠTA BOLNICA ČAČAK-ZARADE-08/01-2025</text:p>
          </table:table-cell>
          <table:table-cell table:style-name="ce42" office:value-type="currency" office:currency="Дин." office:value="83944108.41">
            <text:p>83,944,108.4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3" office:value-type="currency" office:currency="Дин." office:value="47178.21">
            <text:p>47,178.21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OPŠTA BOLNICA ČAČAK-POZAJMICA ZA PLATE</text:p>
          </table:table-cell>
          <table:table-cell table:style-name="ce44" office:value-type="currency" office:currency="Дин." office:value="47178.21">
            <text:p>47,178.21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5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3" office:value-type="currency" office:currency="Дин." office:value="491972.97">
            <text:p>491,972.97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20</text:p>
          </table:table-cell>
          <table:table-cell table:style-name="ce31" office:value-type="string">
            <text:p>KLINIČKI CENTAR KRAGUJEVAC</text:p>
          </table:table-cell>
          <table:table-cell table:style-name="ce44" office:value-type="currency" office:currency="Дин." office:value="491972.97">
            <text:p>491,972.97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84483259.59">
            <text:p>84483259,5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2">08/22/2025</text:date>, <text:time>07:04:2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2T07:04:23.75</dc:date>
    <meta:generator>OpenOffice/4.1.15$Win32 OpenOffice.org_project/4115m2$Build-9813</meta:generator>
    <meta:editing-duration>PT11H1M18S</meta:editing-duration>
    <meta:editing-cycles>633</meta:editing-cycles>
    <meta:document-statistic meta:table-count="2" meta:cell-count="121" meta:object-count="0"/>
  </office:meta>
</office:document-meta>
</file>