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18">
            <text:p>18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422382.27">
            <text:p>4,422,382.2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4269">
            <text:p>14,269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436651.27">
            <text:p>4,436,651.2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247093.23">
            <text:p>247,093.2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47093.23">
            <text:p>247,093.2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189558.04">
            <text:p>4,189,558.0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47093.23">
            <text:p>247,093.2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Zdravstvena zaštita po ugovoru-konsultanti</text:p>
          </table:table-cell>
          <table:table-cell table:style-name="ce41" office:value-type="currency" office:currency="Дин." office:value="160179.65">
            <text:p>160,179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86913.58">
            <text:p>86,913.58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47093.23">
            <text:p>247093,2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9">09/19/2025</text:date>, <text:time>08:51:2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9T08:51:25.65</dc:date>
    <meta:generator>OpenOffice/4.1.15$Win32 OpenOffice.org_project/4115m2$Build-9813</meta:generator>
    <meta:editing-duration>PT14H13M3S</meta:editing-duration>
    <meta:editing-cycles>767</meta:editing-cycles>
    <meta:document-statistic meta:table-count="2" meta:cell-count="120" meta:object-count="0"/>
  </office:meta>
</office:document-meta>
</file>