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OKTOBAR" table:style-name="ta3" table:print-ranges="OKTOBAR.A1:OKTO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10-18">
            <text:p>18.10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2722406.93">
            <text:p>2,722,406.93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2722406.93">
            <text:p>2,722,406.93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office:value-type="float" office:value="179.83">
            <text:p>179.83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179.83">
            <text:p>179.83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2722227.1">
            <text:p>2,722,227.1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179.83">
            <text:p>179.83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179.83">
            <text:p>179.83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179.83">
            <text:p>179,83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OKTOBAR.$A$1" table:cell-range-address="$OKTO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0-21">10/21/2025</text:date>, <text:time>08:44:3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0-21T08:44:36.41</dc:date>
    <meta:generator>OpenOffice/4.1.15$Win32 OpenOffice.org_project/4115m2$Build-9813</meta:generator>
    <meta:editing-duration>PT16H4M55S</meta:editing-duration>
    <meta:editing-cycles>894</meta:editing-cycles>
    <meta:document-statistic meta:table-count="2" meta:cell-count="116" meta:object-count="0"/>
  </office:meta>
</office:document-meta>
</file>