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19">
            <text:p>19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422043.45">
            <text:p>4,422,043.4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422043.45">
            <text:p>4,422,043.45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422037.45">
            <text:p>4,422,037.4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8">07/28/2025</text:date>, <text:time>11:17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28T11:17:26.86</dc:date>
    <meta:generator>OpenOffice/4.1.15$Win32 OpenOffice.org_project/4115m2$Build-9813</meta:generator>
    <meta:editing-duration>PT9H18M48S</meta:editing-duration>
    <meta:editing-cycles>499</meta:editing-cycles>
    <meta:document-statistic meta:table-count="2" meta:cell-count="116" meta:object-count="0"/>
  </office:meta>
</office:document-meta>
</file>