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>
      <style:text-properties fo:color="#004586"/>
    </style:style>
    <style:style style:name="ce52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3" style:family="table-cell" style:parent-style-name="Excel_20_Built-in_20_Normal" style:data-style-name="N8004"/>
    <style:style style:name="ce54" style:family="table-cell" style:parent-style-name="Excel_20_Built-in_20_Normal" style:data-style-name="N8004">
      <style:text-properties fo:color="#004586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3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2" office:value-type="date" office:date-value="2025-09-19">
            <text:p>19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189558.04">
            <text:p>4,189,558.04 Дин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7568">
            <text:p>17,568.00 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207126.04">
            <text:p>4,207,126.04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179.83">
            <text:p>179.83 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79.83">
            <text:p>179.83 Дин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206946.21">
            <text:p>4,206,946.21 Дин</text:p>
          </table:table-cell>
          <table:table-cell table:style-name="ce49" table:number-columns-repeated="2"/>
          <table:table-cell table:style-name="ce53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3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3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79.83">
            <text:p>179.83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79.83">
            <text:p>179.83 Дин</text:p>
          </table:table-cell>
          <table:table-cell table:style-name="ce51" table:number-columns-repeated="5"/>
          <table:table-cell table:style-name="ce54"/>
          <table:table-cell table:style-name="ce51" table:number-columns-repeated="1015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79.83">
            <text:p>179,83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22">09/22/2025</text:date>, <text:time>07:57:0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22T07:57:06.97</dc:date>
    <meta:generator>OpenOffice/4.1.15$Win32 OpenOffice.org_project/4115m2$Build-9813</meta:generator>
    <meta:editing-duration>PT14H14M23S</meta:editing-duration>
    <meta:editing-cycles>768</meta:editing-cycles>
    <meta:document-statistic meta:table-count="2" meta:cell-count="116" meta:object-count="0"/>
  </office:meta>
</office:document-meta>
</file>