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19">
            <text:p>19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225950.74">
            <text:p>3,225,950.7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8693">
            <text:p>18,693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83.37">
            <text:p>83.37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244727.11">
            <text:p>3,244,727.1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231487.48">
            <text:p>231,487.48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31487.48">
            <text:p>231,487.4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13239.63">
            <text:p>3,013,239.63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31487.48">
            <text:p>231,487.48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Troškovi zdravstvene zaštite po ugovoru-konsultanti</text:p>
          </table:table-cell>
          <table:table-cell table:style-name="ce41" office:value-type="currency" office:currency="Дин." office:value="231481.48">
            <text:p>231,481.48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31487.48">
            <text:p>231487,48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4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24">11/24/2025</text:date>, <text:time>13:55:2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24T13:55:20.13</dc:date>
    <meta:generator>OpenOffice/4.1.15$Win32 OpenOffice.org_project/4115m2$Build-9813</meta:generator>
    <meta:editing-duration>PT18H28M44S</meta:editing-duration>
    <meta:editing-cycles>1075</meta:editing-cycles>
    <meta:document-statistic meta:table-count="2" meta:cell-count="118" meta:object-count="0"/>
  </office:meta>
</office:document-meta>
</file>