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12-19">
            <text:p>19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5448102.91">
            <text:p>5,448,102.91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7645">
            <text:p>17,645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5465747.91">
            <text:p>5,465,747.91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table:formula="of:=+35810.07+617435" office:value-type="float" office:value="653245.07">
            <text:p>653,245.07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653245.07">
            <text:p>653,245.07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4812502.84">
            <text:p>4,812,502.84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617435">
            <text:p>617,435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841</text:p>
          </table:table-cell>
          <table:table-cell table:style-name="ce24" office:value-type="string">
            <text:p>RFZO FILIJALA ČAČAK-Povrat više plaćenog prevoza</text:p>
          </table:table-cell>
          <table:table-cell table:style-name="ce42" office:value-type="currency" office:currency="Дин." office:value="617435">
            <text:p>617,435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office:value-type="currency" office:currency="Дин." office:value="35810.07">
            <text:p>35,810.0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168.96">
            <text:p>168.9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6" office:value-type="string">
            <text:p>SPASOJEVIĆ PETAR</text:p>
          </table:table-cell>
          <table:table-cell table:style-name="ce42" office:value-type="currency" office:currency="Дин." office:value="32640">
            <text:p>32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2" office:value-type="currency" office:currency="Дин." office:value="3001.11">
            <text:p>3,001.1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653245.07">
            <text:p>653245,0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3">12/23/2025</text:date>, <text:time>08:29:0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3T08:29:00.55</dc:date>
    <meta:generator>OpenOffice/4.1.15$Win32 OpenOffice.org_project/4115m2$Build-9813</meta:generator>
    <meta:editing-duration>PT20H55M9S</meta:editing-duration>
    <meta:editing-cycles>1244</meta:editing-cycles>
    <meta:document-statistic meta:table-count="2" meta:cell-count="126" meta:object-count="0"/>
  </office:meta>
</office:document-meta>
</file>