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8-20">
            <text:p>20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3114865.69">
            <text:p>3,114,865.69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54917232.24-[.C5]" office:value-type="float" office:value="54904820.24">
            <text:p>54,904,820.24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12412">
            <text:p>12,412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58032097.93">
            <text:p>58,032,097.93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3" office:value-type="float" office:value="54969805.71">
            <text:p>54,969,805.71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54969805.71">
            <text:p>54,969,805.71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3062292.22">
            <text:p>3,062,292.22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64714">
            <text:p>64,7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7" office:value-type="string">
            <text:p>INCEPTUS D O O</text:p>
          </table:table-cell>
          <table:table-cell table:style-name="ce49" office:value-type="currency" office:currency="Дин." office:value="64714">
            <text:p>64,714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2145726.78">
            <text:p>2,145,726.7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77</text:p>
          </table:table-cell>
          <table:table-cell table:style-name="ce27" office:value-type="string">
            <text:p>SRBIJAGAS BEOGRAD</text:p>
          </table:table-cell>
          <table:table-cell table:style-name="ce49" office:value-type="currency" office:currency="Дин." office:value="2145726.78">
            <text:p>2,145,726.7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office:value-type="currency" office:currency="Дин." office:value="271.47">
            <text:p>271.4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271.47">
            <text:p>271.4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20563024.28">
            <text:p>20,563,024.2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014</text:p>
          </table:table-cell>
          <table:table-cell table:style-name="ce32" office:value-type="string">
            <text:p>ECO TRADE</text:p>
          </table:table-cell>
          <table:table-cell table:style-name="ce49" office:value-type="currency" office:currency="Дин." office:value="42636">
            <text:p>42,636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5277835.47">
            <text:p>5,277,835.4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30</text:p>
          </table:table-cell>
          <table:table-cell table:style-name="ce32" office:value-type="string">
            <text:p>ADOC BEOGRAD</text:p>
          </table:table-cell>
          <table:table-cell table:style-name="ce49" office:value-type="currency" office:currency="Дин." office:value="14346.2">
            <text:p>14,346.2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283834.58">
            <text:p>283,834.5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4061098.14">
            <text:p>4,061,098.14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2798553.73">
            <text:p>2,798,553.73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94</text:p>
          </table:table-cell>
          <table:table-cell table:style-name="ce32" office:value-type="string">
            <text:p>PHARMA SWISS BEOGRAD</text:p>
          </table:table-cell>
          <table:table-cell table:style-name="ce49" office:value-type="currency" office:currency="Дин." office:value="7964.88">
            <text:p>7,964.8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49" office:value-type="currency" office:currency="Дин." office:value="34270.5">
            <text:p>34,270.5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332</text:p>
          </table:table-cell>
          <table:table-cell table:style-name="ce32" office:value-type="string">
            <text:p>MARK MEDICAL PREDUZECE ZA PROMET MEDICINSKE OPREME I MATERIJALA DOO</text:p>
          </table:table-cell>
          <table:table-cell table:style-name="ce49" office:value-type="currency" office:currency="Дин." office:value="283250">
            <text:p>283,25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1457225">
            <text:p>1,457,22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9" office:value-type="currency" office:currency="Дин." office:value="429897.6">
            <text:p>429,897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635</text:p>
          </table:table-cell>
          <table:table-cell table:style-name="ce32" office:value-type="string">
            <text:p>INPHARM <text:s/>CO DOO</text:p>
          </table:table-cell>
          <table:table-cell table:style-name="ce49" office:value-type="currency" office:currency="Дин." office:value="668055.03">
            <text:p>668,055.03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839</text:p>
          </table:table-cell>
          <table:table-cell table:style-name="ce32" office:value-type="string">
            <text:p>UNI CHEM DOO BEOGRAD</text:p>
          </table:table-cell>
          <table:table-cell table:style-name="ce49" office:value-type="currency" office:currency="Дин." office:value="11257.95">
            <text:p>11,257.9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415701.66">
            <text:p>415,701.6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54</text:p>
          </table:table-cell>
          <table:table-cell table:style-name="ce32" office:value-type="string">
            <text:p>BOEHRINGER INGELHEIM</text:p>
          </table:table-cell>
          <table:table-cell table:style-name="ce49" office:value-type="currency" office:currency="Дин." office:value="869660">
            <text:p>869,66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1843911.63">
            <text:p>1,843,911.63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655</text:p>
          </table:table-cell>
          <table:table-cell table:style-name="ce32" office:value-type="string">
            <text:p>PROTON SYSTEM d.o.o</text:p>
          </table:table-cell>
          <table:table-cell table:style-name="ce49" office:value-type="currency" office:currency="Дин." office:value="575850">
            <text:p>575,85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49" office:value-type="currency" office:currency="Дин." office:value="337830.9">
            <text:p>337,830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1149845.01">
            <text:p>1,149,845.01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3932895.78">
            <text:p>3,932,895.78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2463932.9">
            <text:p>2,463,932.9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49" office:value-type="currency" office:currency="Дин." office:value="109578.92">
            <text:p>109,578.92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757000.64">
            <text:p>757,000.6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49" office:value-type="currency" office:currency="Дин." office:value="444016.1">
            <text:p>444,016.1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9" office:value-type="currency" office:currency="Дин." office:value="70153.6">
            <text:p>70,153.6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29603.2">
            <text:p>29,603.2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58610.42">
            <text:p>58,610.42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10896406.18">
            <text:p>10,896,406.1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1598124.11">
            <text:p>1,598,124.11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9" office:value-type="currency" office:currency="Дин." office:value="2134554.62">
            <text:p>2,134,554.6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165231.27">
            <text:p>165,231.27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635</text:p>
          </table:table-cell>
          <table:table-cell table:style-name="ce34" office:value-type="string">
            <text:p>INPHARM <text:s/>CO DOO</text:p>
          </table:table-cell>
          <table:table-cell table:style-name="ce49" office:value-type="currency" office:currency="Дин." office:value="457145.92">
            <text:p>457,145.9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1612404.93">
            <text:p>1,612,404.93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599</text:p>
          </table:table-cell>
          <table:table-cell table:style-name="ce34" office:value-type="string">
            <text:p>Roche d.o.o</text:p>
          </table:table-cell>
          <table:table-cell table:style-name="ce49" office:value-type="currency" office:currency="Дин." office:value="4331083.9">
            <text:p>4,331,083.9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429033">
            <text:p>429,033.0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2669274.02">
            <text:p>2,669,274.02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380</text:p>
          </table:table-cell>
          <table:table-cell table:style-name="ce37" office:value-type="string">
            <text:p>ZOREX PHARMA ŠABAC</text:p>
          </table:table-cell>
          <table:table-cell table:style-name="ce49" office:value-type="currency" office:currency="Дин." office:value="161766">
            <text:p>161,76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49" office:value-type="currency" office:currency="Дин." office:value="156000">
            <text:p>156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91585.8">
            <text:p>91,585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1209.6">
            <text:p>1,209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49" office:value-type="currency" office:currency="Дин." office:value="661908">
            <text:p>661,90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49" office:value-type="currency" office:currency="Дин." office:value="268884.24">
            <text:p>268,884.24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213086">
            <text:p>213,086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223632">
            <text:p>223,63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49" office:value-type="currency" office:currency="Дин." office:value="46777.5">
            <text:p>46,777.5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9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86165.08">
            <text:p>86,165.08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912</text:p>
          </table:table-cell>
          <table:table-cell table:style-name="ce37" office:value-type="string">
            <text:p>OMNI MEDIKAL DOO NOVI BEOGRAD</text:p>
          </table:table-cell>
          <table:table-cell table:style-name="ce49" office:value-type="currency" office:currency="Дин." office:value="10395">
            <text:p>10,39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49" office:value-type="currency" office:currency="Дин." office:value="42890.4">
            <text:p>42,890.4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9</text:p>
          </table:table-cell>
          <table:table-cell table:style-name="ce37" office:value-type="string">
            <text:p>MEDIV DOO BEOGRAD - NOVI BEOGRAD</text:p>
          </table:table-cell>
          <table:table-cell table:style-name="ce49" office:value-type="currency" office:currency="Дин." office:value="30800">
            <text:p>30,8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05</text:p>
          </table:table-cell>
          <table:table-cell table:style-name="ce37" office:value-type="string">
            <text:p>ATAN MARK D.O.O.</text:p>
          </table:table-cell>
          <table:table-cell table:style-name="ce49" office:value-type="currency" office:currency="Дин." office:value="625574.4">
            <text:p>625,574.4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197940">
            <text:p>197,9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010</text:p>
          </table:table-cell>
          <table:table-cell table:style-name="ce37" office:value-type="string">
            <text:p>EAST DIAGNOSTICS</text:p>
          </table:table-cell>
          <table:table-cell table:style-name="ce49" office:value-type="currency" office:currency="Дин." office:value="197940">
            <text:p>197,94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4810806">
            <text:p>4,810,80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3820311">
            <text:p>3,820,311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9" office:value-type="string">
            <text:p>MAYMEDICA D.O.O.</text:p>
          </table:table-cell>
          <table:table-cell table:style-name="ce49" office:value-type="currency" office:currency="Дин." office:value="990495">
            <text:p>990,495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1122957">
            <text:p>1,122,957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854</text:p>
          </table:table-cell>
          <table:table-cell table:style-name="ce34" office:value-type="string">
            <text:p>OPTICUS <text:s text:c="2"/>BEOGRAD</text:p>
          </table:table-cell>
          <table:table-cell table:style-name="ce49" office:value-type="currency" office:currency="Дин." office:value="575547.5">
            <text:p>575,547.5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547409.5">
            <text:p>547,409.5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3528630.6">
            <text:p>3,528,630.6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3528630.6">
            <text:p>3,528,630.6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274780">
            <text:p>274,78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274780">
            <text:p>274,78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4762379.6">
            <text:p>4,762,379.6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939</text:p>
          </table:table-cell>
          <table:table-cell table:style-name="ce34" office:value-type="string">
            <text:p>FRESENIUS MEDICAL CARE</text:p>
          </table:table-cell>
          <table:table-cell table:style-name="ce49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490089.6">
            <text:p>490,089.6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1015300">
            <text:p>1,015,3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5558</text:p>
          </table:table-cell>
          <table:table-cell table:style-name="ce34" office:value-type="string">
            <text:p>NIPRO MEDICAL D.O.O.</text:p>
          </table:table-cell>
          <table:table-cell table:style-name="ce49" office:value-type="currency" office:currency="Дин." office:value="3218490">
            <text:p>3,218,49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54969805.71">
            <text:p>54969805,71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6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07:17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07:17:54.84</dc:date>
    <meta:generator>OpenOffice/4.1.15$Win32 OpenOffice.org_project/4115m2$Build-9813</meta:generator>
    <meta:editing-duration>PT11H12M57S</meta:editing-duration>
    <meta:editing-cycles>645</meta:editing-cycles>
    <meta:document-statistic meta:table-count="2" meta:cell-count="303" meta:object-count="0"/>
  </office:meta>
</office:document-meta>
</file>