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1-20">
            <text:p>20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013239.63">
            <text:p>3,013,239.6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22596">
            <text:p>22,59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035835.63">
            <text:p>3,035,835.63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168.96">
            <text:p>168.96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68.96">
            <text:p>168.96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035666.67">
            <text:p>3,035,666.67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68.96">
            <text:p>168.96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68.96">
            <text:p>168.96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68.96">
            <text:p>168,9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24">11/24/2025</text:date>, <text:time>13:55:4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24T13:55:40.98</dc:date>
    <meta:generator>OpenOffice/4.1.15$Win32 OpenOffice.org_project/4115m2$Build-9813</meta:generator>
    <meta:editing-duration>PT18H30M39S</meta:editing-duration>
    <meta:editing-cycles>1077</meta:editing-cycles>
    <meta:document-statistic meta:table-count="2" meta:cell-count="116" meta:object-count="0"/>
  </office:meta>
</office:document-meta>
</file>