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2-20">
            <text:p>20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812502.84">
            <text:p>4,812,502.8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812502.84">
            <text:p>4,812,502.8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1246.87">
            <text:p>1,246.87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246.87">
            <text:p>1,246.8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811255.97">
            <text:p>4,811,255.9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246.87">
            <text:p>1,246.87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246.87">
            <text:p>1,246.87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246.87">
            <text:p>1246,87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23">12/23/2025</text:date>, <text:time>08:32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23T08:32:00.17</dc:date>
    <meta:generator>OpenOffice/4.1.15$Win32 OpenOffice.org_project/4115m2$Build-9813</meta:generator>
    <meta:editing-duration>PT20H56M39S</meta:editing-duration>
    <meta:editing-cycles>1247</meta:editing-cycles>
    <meta:document-statistic meta:table-count="2" meta:cell-count="116" meta:object-count="0"/>
  </office:meta>
</office:document-meta>
</file>