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5-21">
            <text:p>21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4576833.21">
            <text:p>4,576,833.21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18703">
            <text:p>18,703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4595536.21">
            <text:p>4,595,536.21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14870.27">
            <text:p>14,870.27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14870.27">
            <text:p>14,870.27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4580665.94">
            <text:p>4,580,665.94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14500">
            <text:p>14,500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/>
          <table:table-cell table:style-name="ce23" office:value-type="string">
            <text:p>ZARIĆ VESNA</text:p>
          </table:table-cell>
          <table:table-cell table:style-name="ce42" office:value-type="currency" office:currency="Дин." office:value="14500">
            <text:p>14,500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370.27">
            <text:p>370.27 Дин</text:p>
          </table:table-cell>
          <table:table-cell table:number-columns-repeated="1021"/>
        </table:table-row>
        <table:table-row table:style-name="ro7">
          <table:table-cell table:style-name="ce10"/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370.27">
            <text:p>370.27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14870.27">
            <text:p>14870,27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22">05/22/2025</text:date>, <text:time>08:13:5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22T08:13:56.60</dc:date>
    <meta:generator>OpenOffice/4.1.15$Win32 OpenOffice.org_project/4115m2$Build-9813</meta:generator>
    <meta:editing-duration>PT4H27M1S</meta:editing-duration>
    <meta:editing-cycles>253</meta:editing-cycles>
    <meta:document-statistic meta:table-count="2" meta:cell-count="118" meta:object-count="0"/>
  </office:meta>
</office:document-meta>
</file>