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1075in"/>
    </style:style>
    <style:style style:name="co6" style:family="table-column">
      <style:table-column-properties fo:break-before="auto" style:column-width="0.9083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PRIL" table:style-name="ta3" table:print-ranges="APRIL.A1:APRI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4-22">
            <text:p>22.04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509504.26">
            <text:p>3,509,504.26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28884">
            <text:p>28,884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538388.26">
            <text:p>3,538,388.26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42659.37">
            <text:p>42,659.37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42659.37">
            <text:p>42,659.37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495728.89">
            <text:p>3,495,728.89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42659.37">
            <text:p>42,659.37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985</text:p>
          </table:table-cell>
          <table:table-cell table:style-name="ce25" office:value-type="string">
            <text:p>TRIGLAV KOPAONIK BEOGRAD</text:p>
          </table:table-cell>
          <table:table-cell table:style-name="ce41" office:value-type="float" office:value="42659.37">
            <text:p>42,659.37 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0">
            <text:p>20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42659.37">
            <text:p>42659,37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PRIL.$A$1" table:cell-range-address="$APRI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28">04/28/2025</text:date>, <text:time>10:04:4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28T10:04:44.62</dc:date>
    <meta:generator>OpenOffice/4.1.15$Win32 OpenOffice.org_project/4115m2$Build-9813</meta:generator>
    <meta:editing-duration>PT2H19M12S</meta:editing-duration>
    <meta:editing-cycles>137</meta:editing-cycles>
    <meta:document-statistic meta:table-count="2" meta:cell-count="111" meta:object-count="0"/>
  </office:meta>
</office:document-meta>
</file>