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5-22">
            <text:p>22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580665.94">
            <text:p>4,580,665.9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45944">
            <text:p>45,94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626609.94">
            <text:p>4,626,609.9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39.8">
            <text:p>39.8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39.8">
            <text:p>39.8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626570.14">
            <text:p>4,626,570.14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39.8">
            <text:p>39.8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39.8">
            <text:p>39.8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39.8">
            <text:p>39,8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28">05/28/2025</text:date>, <text:time>08:50:3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28T08:50:36.91</dc:date>
    <meta:generator>OpenOffice/4.1.15$Win32 OpenOffice.org_project/4115m2$Build-9813</meta:generator>
    <meta:editing-duration>PT4H33M18S</meta:editing-duration>
    <meta:editing-cycles>257</meta:editing-cycles>
    <meta:document-statistic meta:table-count="2" meta:cell-count="116" meta:object-count="0"/>
  </office:meta>
</office:document-meta>
</file>