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22">
            <text:p>22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389231.45">
            <text:p>4,389,231.4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4879">
            <text:p>14,87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404110.45">
            <text:p>4,404,110.4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25.29">
            <text:p>125.29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25.29">
            <text:p>125.2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403985.16">
            <text:p>4,403,985.16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25.29">
            <text:p>125.29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25.29">
            <text:p>125.2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25.29">
            <text:p>125,29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21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21:58.44</dc:date>
    <meta:generator>OpenOffice/4.1.15$Win32 OpenOffice.org_project/4115m2$Build-9813</meta:generator>
    <meta:editing-duration>PT9H21M50S</meta:editing-duration>
    <meta:editing-cycles>504</meta:editing-cycles>
    <meta:document-statistic meta:table-count="2" meta:cell-count="116" meta:object-count="0"/>
  </office:meta>
</office:document-meta>
</file>