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8-22">
            <text:p>22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579093.99">
            <text:p>4,579,093.9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4479">
            <text:p>24,479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603572.99">
            <text:p>4,603,572.99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19376.18">
            <text:p>19,376.18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9376.18">
            <text:p>19,376.18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584196.81">
            <text:p>4,584,196.81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9376.18">
            <text:p>19,376.18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9376.18">
            <text:p>19,376.18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9376.18">
            <text:p>19376,18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26">08/26/2025</text:date>, <text:time>08:16:1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26T08:16:13.87</dc:date>
    <meta:generator>OpenOffice/4.1.15$Win32 OpenOffice.org_project/4115m2$Build-9813</meta:generator>
    <meta:editing-duration>PT11H20M55S</meta:editing-duration>
    <meta:editing-cycles>653</meta:editing-cycles>
    <meta:document-statistic meta:table-count="2" meta:cell-count="116" meta:object-count="0"/>
  </office:meta>
</office:document-meta>
</file>