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9-22">
            <text:p>22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206940.21">
            <text:p>4,206,940.2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41174">
            <text:p>41,17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248114.21">
            <text:p>4,248,114.21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59583.38">
            <text:p>159,583.38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59583.38">
            <text:p>159,583.3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088530.83">
            <text:p>4,088,530.83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59583.38">
            <text:p>159,583.3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10</text:p>
          </table:table-cell>
          <table:table-cell table:style-name="ce25" office:value-type="string">
            <text:p>MAGNA PHARMACIJA BEOGRAD</text:p>
          </table:table-cell>
          <table:table-cell table:style-name="ce41" office:value-type="currency" office:currency="Дин." office:value="159583.38">
            <text:p>159,583.38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59583.38">
            <text:p>159583,38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23">09/23/2025</text:date>, <text:time>09:46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23T09:46:27.02</dc:date>
    <meta:generator>OpenOffice/4.1.15$Win32 OpenOffice.org_project/4115m2$Build-9813</meta:generator>
    <meta:editing-duration>PT14H16M15S</meta:editing-duration>
    <meta:editing-cycles>774</meta:editing-cycles>
    <meta:document-statistic meta:table-count="2" meta:cell-count="117" meta:object-count="0"/>
  </office:meta>
</office:document-meta>
</file>