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22">
            <text:p>22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66491.67">
            <text:p>3,066,491.6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066491.67">
            <text:p>3,066,491.6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66485.67">
            <text:p>3,066,485.6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float" office:value="6">
            <text:p>6.00 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4">11/24/2025</text:date>, <text:time>13:56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4T13:56:22.50</dc:date>
    <meta:generator>OpenOffice/4.1.15$Win32 OpenOffice.org_project/4115m2$Build-9813</meta:generator>
    <meta:editing-duration>PT18H50M57S</meta:editing-duration>
    <meta:editing-cycles>1093</meta:editing-cycles>
    <meta:document-statistic meta:table-count="2" meta:cell-count="117" meta:object-count="0"/>
  </office:meta>
</office:document-meta>
</file>