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22">
            <text:p>22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811255.97">
            <text:p>4,811,255.9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9603">
            <text:p>19,603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830858.97">
            <text:p>4,830,858.9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36974">
            <text:p>36,97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6974">
            <text:p>36,974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793884.97">
            <text:p>4,793,884.9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6974">
            <text:p>36,97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5" office:value-type="string">
            <text:p>SPASOJEVIĆ PETAR</text:p>
          </table:table-cell>
          <table:table-cell table:style-name="ce41" office:value-type="currency" office:currency="Дин." office:value="32760">
            <text:p>32,7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4214">
            <text:p>4,214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6974">
            <text:p>3697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3">12/23/2025</text:date>, <text:time>10:00:5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3T10:00:50.65</dc:date>
    <meta:generator>OpenOffice/4.1.15$Win32 OpenOffice.org_project/4115m2$Build-9813</meta:generator>
    <meta:editing-duration>PT20H58M20S</meta:editing-duration>
    <meta:editing-cycles>1251</meta:editing-cycles>
    <meta:document-statistic meta:table-count="2" meta:cell-count="120" meta:object-count="0"/>
  </office:meta>
</office:document-meta>
</file>