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4-23">
            <text:p>23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495728.89">
            <text:p>3,495,728.8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4800">
            <text:p>14,80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510528.89">
            <text:p>3,510,528.8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table:formula="of:=+90.12+144.42+6" office:value-type="float" office:value="240.54">
            <text:p>240.54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40.54">
            <text:p>240.5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510288.35">
            <text:p>3,510,288.35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40.54">
            <text:p>240.54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float" office:value="240.54">
            <text:p>240.54 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40.54">
            <text:p>240,5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28">04/28/2025</text:date>, <text:time>10:05:0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28T10:05:07.89</dc:date>
    <meta:generator>OpenOffice/4.1.15$Win32 OpenOffice.org_project/4115m2$Build-9813</meta:generator>
    <meta:editing-duration>PT2H20M45S</meta:editing-duration>
    <meta:editing-cycles>141</meta:editing-cycles>
    <meta:document-statistic meta:table-count="2" meta:cell-count="110" meta:object-count="0"/>
  </office:meta>
</office:document-meta>
</file>