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23">
            <text:p>23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584196.81">
            <text:p>4,584,196.8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584196.81">
            <text:p>4,584,196.8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584190.81">
            <text:p>4,584,190.8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6">08/26/2025</text:date>, <text:time>08:17:3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6T08:17:38.93</dc:date>
    <meta:generator>OpenOffice/4.1.15$Win32 OpenOffice.org_project/4115m2$Build-9813</meta:generator>
    <meta:editing-duration>PT11H21M24S</meta:editing-duration>
    <meta:editing-cycles>654</meta:editing-cycles>
    <meta:document-statistic meta:table-count="2" meta:cell-count="116" meta:object-count="0"/>
  </office:meta>
</office:document-meta>
</file>