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ECEMBAR" table:style-name="ta3" table:print-ranges="DECEMBAR.A1:DECEMBAR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12-23">
            <text:p>23.12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4793884.97">
            <text:p>4,793,884.97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32870">
            <text:p>32,87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4826754.97">
            <text:p>4,826,754.97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5.годину</text:p>
          </table:table-cell>
          <table:table-cell table:style-name="ce35" office:value-type="float" office:value="14.43">
            <text:p>14.43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14.43">
            <text:p>14.43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4826740.54">
            <text:p>4,826,740.54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14.43">
            <text:p>14.43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14.43">
            <text:p>14.43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14.43">
            <text:p>14,43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DECEMBAR.$A$1" table:cell-range-address="$DEC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2-24">12/24/2025</text:date>, <text:time>08:37:32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2-24T08:37:31.58</dc:date>
    <meta:generator>OpenOffice/4.1.15$Win32 OpenOffice.org_project/4115m2$Build-9813</meta:generator>
    <meta:editing-duration>PT21H1M49S</meta:editing-duration>
    <meta:editing-cycles>1254</meta:editing-cycles>
    <meta:document-statistic meta:table-count="2" meta:cell-count="116" meta:object-count="0"/>
  </office:meta>
</office:document-meta>
</file>