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24">
            <text:p>24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329248.35">
            <text:p>3,329,248.3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329248.35">
            <text:p>3,329,248.35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424.5">
            <text:p>424.5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424.5">
            <text:p>424.5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328823.85">
            <text:p>3,328,823.8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424.5">
            <text:p>424.5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424.5">
            <text:p>424.5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424.5">
            <text:p>424,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8">05/28/2025</text:date>, <text:time>08:52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8T08:52:01.65</dc:date>
    <meta:generator>OpenOffice/4.1.15$Win32 OpenOffice.org_project/4115m2$Build-9813</meta:generator>
    <meta:editing-duration>PT4H39M2S</meta:editing-duration>
    <meta:editing-cycles>265</meta:editing-cycles>
    <meta:document-statistic meta:table-count="2" meta:cell-count="116" meta:object-count="0"/>
  </office:meta>
</office:document-meta>
</file>