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24">
            <text:p>24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864548.97">
            <text:p>4,864,548.9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table:formula="of:=+9049775.67-[.C5]" office:value-type="float" office:value="9037336.67">
            <text:p>9,037,336.6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2439">
            <text:p>12,43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3914324.64">
            <text:p>13,914,324.6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13914318.64">
            <text:p>13,914,318.6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5">06/25/2025</text:date>, <text:time>09:09:1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5T09:09:15.38</dc:date>
    <meta:generator>OpenOffice/4.1.15$Win32 OpenOffice.org_project/4115m2$Build-9813</meta:generator>
    <meta:editing-duration>PT7H1M54S</meta:editing-duration>
    <meta:editing-cycles>387</meta:editing-cycles>
    <meta:document-statistic meta:table-count="2" meta:cell-count="116" meta:object-count="0"/>
  </office:meta>
</office:document-meta>
</file>