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24">
            <text:p>24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201334.58">
            <text:p>4,201,334.5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505952.81">
            <text:p>505,952.81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44546">
            <text:p>44,54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751833.39">
            <text:p>4,751,833.3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7034.92">
            <text:p>17,034.92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7034.92">
            <text:p>17,034.92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734798.47">
            <text:p>4,734,798.4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7034.92">
            <text:p>17,034.92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7035.92">
            <text:p>17,035.92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7034.92">
            <text:p>17034,92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8">07/28/2025</text:date>, <text:time>11:32:5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8T11:32:52.85</dc:date>
    <meta:generator>OpenOffice/4.1.15$Win32 OpenOffice.org_project/4115m2$Build-9813</meta:generator>
    <meta:editing-duration>PT9H28M53S</meta:editing-duration>
    <meta:editing-cycles>516</meta:editing-cycles>
    <meta:document-statistic meta:table-count="2" meta:cell-count="116" meta:object-count="0"/>
  </office:meta>
</office:document-meta>
</file>