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9-24">
            <text:p>24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118217.4">
            <text:p>4,118,217.4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5817">
            <text:p>15,817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35165.9">
            <text:p>35,165.9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169200.3">
            <text:p>4,169,200.30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169194.3">
            <text:p>4,169,194.3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26">09/26/2025</text:date>, <text:time>14:02:5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26T14:02:57.72</dc:date>
    <meta:generator>OpenOffice/4.1.15$Win32 OpenOffice.org_project/4115m2$Build-9813</meta:generator>
    <meta:editing-duration>PT14H22M15S</meta:editing-duration>
    <meta:editing-cycles>781</meta:editing-cycles>
    <meta:document-statistic meta:table-count="2" meta:cell-count="116" meta:object-count="0"/>
  </office:meta>
</office:document-meta>
</file>