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1075in"/>
    </style:style>
    <style:style style:name="co6" style:family="table-column">
      <style:table-column-properties fo:break-before="auto" style:column-width="0.9083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>
      <style:text-properties fo:color="#004586"/>
    </style:style>
    <style:style style:name="ce52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3" style:family="table-cell" style:parent-style-name="Excel_20_Built-in_20_Normal" style:data-style-name="N8004"/>
    <style:style style:name="ce54" style:family="table-cell" style:parent-style-name="Excel_20_Built-in_20_Normal" style:data-style-name="N8004">
      <style:text-properties fo:color="#004586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MART" table:style-name="ta3" table:print-ranges="MART.A1:MART.E45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3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2" office:value-type="date" office:date-value="2025-03-25">
            <text:p>25.03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3193859.37">
            <text:p>3,193,859.37 Дин</text:p>
          </table:table-cell>
          <table:table-cell table:style-name="ce49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27845">
            <text:p>27,845.00 </text:p>
          </table:table-cell>
          <table:table-cell table:style-name="ce49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3221704.37">
            <text:p>3,221,704.37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123.5">
            <text:p>123.50 </text:p>
          </table:table-cell>
          <table:table-cell table:style-name="ce49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3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123.5">
            <text:p>123.50 Дин</text:p>
          </table:table-cell>
          <table:table-cell table:style-name="ce49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3221580.87">
            <text:p>3,221,580.87 Дин</text:p>
          </table:table-cell>
          <table:table-cell table:style-name="ce49" table:number-columns-repeated="2"/>
          <table:table-cell table:style-name="ce53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3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3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123.5">
            <text:p>123.50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124.5">
            <text:p>124.50 Дин</text:p>
          </table:table-cell>
          <table:table-cell table:style-name="ce51" table:number-columns-repeated="5"/>
          <table:table-cell table:style-name="ce54"/>
          <table:table-cell table:style-name="ce51" table:number-columns-repeated="1015"/>
        </table:table-row>
        <table:table-row table:style-name="ro2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0">
            <text:p>20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123.5">
            <text:p>123,5</text:p>
          </table:table-cell>
          <table:table-cell table:number-columns-repeated="1021"/>
        </table:table-row>
        <table:table-row table:style-name="ro5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7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MART.$A$1" table:cell-range-address="$MART.$A$1:.$E$45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01">04/01/2025</text:date>, <text:time>12:43:3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4-01T12:43:37.20</dc:date>
    <meta:generator>OpenOffice/4.1.15$Win32 OpenOffice.org_project/4115m2$Build-9813</meta:generator>
    <meta:editing-duration>PT9M38S</meta:editing-duration>
    <meta:editing-cycles>9</meta:editing-cycles>
    <meta:document-statistic meta:table-count="2" meta:cell-count="110" meta:object-count="0"/>
  </office:meta>
</office:document-meta>
</file>