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5">
            <text:p>25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584190.81">
            <text:p>4,584,190.8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4507">
            <text:p>24,50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608697.81">
            <text:p>4,608,697.8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65804.48">
            <text:p>265,804.4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65804.48">
            <text:p>265,804.4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342893.33">
            <text:p>4,342,893.3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65804.48">
            <text:p>265,804.4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33</text:p>
          </table:table-cell>
          <table:table-cell table:style-name="ce25" office:value-type="string">
            <text:p>PETROVIĆ BRANKO</text:p>
          </table:table-cell>
          <table:table-cell table:style-name="ce41" office:value-type="currency" office:currency="Дин." office:value="100000">
            <text:p>10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81481.48">
            <text:p>81,481.4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5" office:value-type="string">
            <text:p>TRIGLAV KOPAONIK BEOGRAD</text:p>
          </table:table-cell>
          <table:table-cell table:style-name="ce41" office:value-type="currency" office:currency="Дин." office:value="31833">
            <text:p>31,833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66</text:p>
          </table:table-cell>
          <table:table-cell table:style-name="ce25" office:value-type="string">
            <text:p>MUP REPUBLIKE SRBIJE</text:p>
          </table:table-cell>
          <table:table-cell table:style-name="ce41" office:value-type="currency" office:currency="Дин." office:value="2490">
            <text:p>2,49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32</text:p>
          </table:table-cell>
          <table:table-cell table:style-name="ce25" office:value-type="string">
            <text:p>SAGIĆ DRAGAN</text:p>
          </table:table-cell>
          <table:table-cell table:style-name="ce41" office:value-type="currency" office:currency="Дин." office:value="50000">
            <text:p>50,00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65804.48">
            <text:p>265804,4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7">08/27/2025</text:date>, <text:time>10:00:1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7T10:00:11.14</dc:date>
    <meta:generator>OpenOffice/4.1.15$Win32 OpenOffice.org_project/4115m2$Build-9813</meta:generator>
    <meta:editing-duration>PT11H26M52S</meta:editing-duration>
    <meta:editing-cycles>658</meta:editing-cycles>
    <meta:document-statistic meta:table-count="2" meta:cell-count="129" meta:object-count="0"/>
  </office:meta>
</office:document-meta>
</file>