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1075in"/>
    </style:style>
    <style:style style:name="co5" style:family="table-column">
      <style:table-column-properties fo:break-before="auto" style:column-width="0.90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able-cell-properties fo:background-color="#ffffff"/>
    </style:style>
    <style:style style:name="ce5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9" style:family="table-cell" style:parent-style-name="Excel_20_Built-in_20_Normal" style:data-style-name="N8004">
      <style:table-cell-properties fo:background-color="#ffffff"/>
    </style:style>
    <style:style style:name="ce60" style:family="table-cell" style:parent-style-name="Excel_20_Built-in_20_Normal" style:data-style-name="N119">
      <style:table-cell-properties fo:background-color="#ffffff"/>
    </style:style>
    <style:style style:name="ce6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1" table:print-ranges="MART.A1:MART.E41">
        <office:forms form:automatic-focus="false" form:apply-design-mode="false"/>
        <table:table-column table:style-name="co1" table:default-cell-style-name="ce20"/>
        <table:table-column table:style-name="co2" table:default-cell-style-name="Excel_20_Built-in_20_Normal"/>
        <table:table-column table:style-name="co3" table:default-cell-style-name="ce54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62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7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8" office:value-type="string">
            <text:p>Датум:</text:p>
          </table:table-cell>
          <table:table-cell table:style-name="ce61" office:value-type="date" office:date-value="2025-03-26">
            <text:p>26.03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2" office:value-type="currency" office:currency="Дин." office:value="3221580.87">
            <text:p>3,221,580.87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3" table:formula="of:=+36456417.98-[.C5]" office:value-type="float" office:value="36408704.98">
            <text:p>36,408,704.98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4" office:value-type="float" office:value="47713">
            <text:p>47,713.0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39677998.85">
            <text:p>39,677,998.85 Дин</text:p>
          </table:table-cell>
          <table:table-cell table:style-name="ce57"/>
          <table:table-cell table:style-name="ce60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60"/>
          <table:table-cell table:style-name="ce57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4" office:value-type="float" office:value="37721961.37">
            <text:p>37,721,961.37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37721961.37">
            <text:p>37,721,961.37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1956037.48">
            <text:p>1,956,037.48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9" office:value-type="currency" office:currency="Дин." office:value="4506169.36">
            <text:p>4,506,169.3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497</text:p>
          </table:table-cell>
          <table:table-cell table:style-name="ce27" office:value-type="string">
            <text:p>EPS SNABDEVANJE BEOGRAD</text:p>
          </table:table-cell>
          <table:table-cell table:style-name="ce50" office:value-type="currency" office:currency="Дин." office:value="4506169.36">
            <text:p>4,506,169.36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9" table:formula="of:=+1058518.89+254737.5" office:value-type="currency" office:currency="Дин." office:value="1313256.39">
            <text:p>1,313,256.39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054</text:p>
          </table:table-cell>
          <table:table-cell table:style-name="ce29" office:value-type="string">
            <text:p>LUKIĆ AN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055</text:p>
          </table:table-cell>
          <table:table-cell table:style-name="ce29" office:value-type="string">
            <text:p>VASOJEVIĆ JELENA</text:p>
          </table:table-cell>
          <table:table-cell table:style-name="ce50" office:value-type="currency" office:currency="Дин." office:value="27600">
            <text:p>27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066</text:p>
          </table:table-cell>
          <table:table-cell table:style-name="ce29" office:value-type="string">
            <text:p>JEVTOVIĆ NATAŠA</text:p>
          </table:table-cell>
          <table:table-cell table:style-name="ce50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39</text:p>
          </table:table-cell>
          <table:table-cell table:style-name="ce29" office:value-type="string">
            <text:p>GRUJIČIĆ AN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40</text:p>
          </table:table-cell>
          <table:table-cell table:style-name="ce29" office:value-type="string">
            <text:p>OBRADOVIĆ SRĐAN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41</text:p>
          </table:table-cell>
          <table:table-cell table:style-name="ce29" office:value-type="string">
            <text:p>PETROVIĆ BOGDAN</text:p>
          </table:table-cell>
          <table:table-cell table:style-name="ce50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59</text:p>
          </table:table-cell>
          <table:table-cell table:style-name="ce29" office:value-type="string">
            <text:p>PAVLOVIĆ IREN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71</text:p>
          </table:table-cell>
          <table:table-cell table:style-name="ce29" office:value-type="string">
            <text:p>BULIJA DARKO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240</text:p>
          </table:table-cell>
          <table:table-cell table:style-name="ce29" office:value-type="string">
            <text:p>GAJOVIĆ ALEKSANDAR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241</text:p>
          </table:table-cell>
          <table:table-cell table:style-name="ce29" office:value-type="string">
            <text:p>OBRADOVIĆ ALEKSANDR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330</text:p>
          </table:table-cell>
          <table:table-cell table:style-name="ce29" office:value-type="string">
            <text:p>TOMAŠEVIĆ ĐINA</text:p>
          </table:table-cell>
          <table:table-cell table:style-name="ce50" office:value-type="currency" office:currency="Дин." office:value="19200">
            <text:p>19,200.00 Дин</text:p>
          </table:table-cell>
          <table:table-cell table:number-columns-repeated="1021"/>
        </table:table-row>
        <table:table-row table:style-name="ro4">
          <table:table-cell table:style-name="ce9" office:value-type="string">
            <text:p>000331</text:p>
          </table:table-cell>
          <table:table-cell table:style-name="ce29" office:value-type="string">
            <text:p>VUKSANOVIĆ LAZAR</text:p>
          </table:table-cell>
          <table:table-cell table:style-name="ce50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372</text:p>
          </table:table-cell>
          <table:table-cell table:style-name="ce29" office:value-type="string">
            <text:p>RISTIĆ STEFAN</text:p>
          </table:table-cell>
          <table:table-cell table:style-name="ce50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399</text:p>
          </table:table-cell>
          <table:table-cell table:style-name="ce29" office:value-type="string">
            <text:p>NIDžOVIĆ MILOŠ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474</text:p>
          </table:table-cell>
          <table:table-cell table:style-name="ce29" office:value-type="string">
            <text:p>JOVAŠEVIĆ KATARIN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476</text:p>
          </table:table-cell>
          <table:table-cell table:style-name="ce29" office:value-type="string">
            <text:p>VUJOVIĆ BRANKA</text:p>
          </table:table-cell>
          <table:table-cell table:style-name="ce50" office:value-type="currency" office:currency="Дин." office:value="2200">
            <text:p>2,2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486</text:p>
          </table:table-cell>
          <table:table-cell table:style-name="ce29" office:value-type="string">
            <text:p>MILOVANOVIĆ DUŠICA</text:p>
          </table:table-cell>
          <table:table-cell table:style-name="ce50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612</text:p>
          </table:table-cell>
          <table:table-cell table:style-name="ce29" office:value-type="string">
            <text:p>PEŠIĆ ALEKSANDRA</text:p>
          </table:table-cell>
          <table:table-cell table:style-name="ce50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641</text:p>
          </table:table-cell>
          <table:table-cell table:style-name="ce29" office:value-type="string">
            <text:p>BUOVSKI SANJ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683</text:p>
          </table:table-cell>
          <table:table-cell table:style-name="ce29" office:value-type="string">
            <text:p>KRUNIĆ NIKOLA</text:p>
          </table:table-cell>
          <table:table-cell table:style-name="ce50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684</text:p>
          </table:table-cell>
          <table:table-cell table:style-name="ce29" office:value-type="string">
            <text:p>VUKOJIČIĆ LIDIJA</text:p>
          </table:table-cell>
          <table:table-cell table:style-name="ce50" office:value-type="currency" office:currency="Дин." office:value="23040">
            <text:p>23,04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936</text:p>
          </table:table-cell>
          <table:table-cell table:style-name="ce29" office:value-type="string">
            <text:p>JOVANČEVIĆ DANKA</text:p>
          </table:table-cell>
          <table:table-cell table:style-name="ce50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947</text:p>
          </table:table-cell>
          <table:table-cell table:style-name="ce29" office:value-type="string">
            <text:p>PETROVIĆ ANKA</text:p>
          </table:table-cell>
          <table:table-cell table:style-name="ce50" office:value-type="currency" office:currency="Дин." office:value="14207.73">
            <text:p>14,207.73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1001</text:p>
          </table:table-cell>
          <table:table-cell table:style-name="ce29" office:value-type="string">
            <text:p>KOVAČEVIĆ MARIJ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PU</text:p>
          </table:table-cell>
          <table:table-cell table:style-name="ce29" office:value-type="string">
            <text:p>Poreska uprava</text:p>
          </table:table-cell>
          <table:table-cell table:style-name="ce50" office:value-type="currency" office:currency="Дин." office:value="131311.16">
            <text:p>131,311.16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50" office:value-type="currency" office:currency="Дин." office:value="145.23">
            <text:p>145.23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053</text:p>
          </table:table-cell>
          <table:table-cell table:style-name="ce29" office:value-type="string">
            <text:p>BIRČANIN ĐURĐ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42</text:p>
          </table:table-cell>
          <table:table-cell table:style-name="ce29" office:value-type="string">
            <text:p>VRATONJIĆ IVAN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143</text:p>
          </table:table-cell>
          <table:table-cell table:style-name="ce29" office:value-type="string">
            <text:p>ŽIVKOVIĆ BOŽIDAR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398</text:p>
          </table:table-cell>
          <table:table-cell table:style-name="ce29" office:value-type="string">
            <text:p>BOŽOVIĆ NEMANJA</text:p>
          </table:table-cell>
          <table:table-cell table:style-name="ce50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614</text:p>
          </table:table-cell>
          <table:table-cell table:style-name="ce29" office:value-type="string">
            <text:p>BOTORIĆ TATIJANA</text:p>
          </table:table-cell>
          <table:table-cell table:style-name="ce50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000947</text:p>
          </table:table-cell>
          <table:table-cell table:style-name="ce29" office:value-type="string">
            <text:p>PETROVIĆ ANKA</text:p>
          </table:table-cell>
          <table:table-cell table:style-name="ce50" office:value-type="currency" office:currency="Дин." office:value="31392.27">
            <text:p>31,392.27 Дин</text:p>
          </table:table-cell>
          <table:table-cell table:number-columns-repeated="1021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1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9" office:value-type="currency" office:currency="Дин." office:value="6025265.85">
            <text:p>6,025,265.8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50" office:value-type="currency" office:currency="Дин." office:value="1340302.76">
            <text:p>1,340,302.7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50" office:value-type="currency" office:currency="Дин." office:value="27918">
            <text:p>27,918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50" office:value-type="currency" office:currency="Дин." office:value="2068339.68">
            <text:p>2,068,339.6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50" office:value-type="currency" office:currency="Дин." office:value="811223.76">
            <text:p>811,223.7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50" office:value-type="currency" office:currency="Дин." office:value="877635">
            <text:p>877,63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635</text:p>
          </table:table-cell>
          <table:table-cell table:style-name="ce32" office:value-type="string">
            <text:p>INPHARM <text:s/>CO DOO</text:p>
          </table:table-cell>
          <table:table-cell table:style-name="ce50" office:value-type="currency" office:currency="Дин." office:value="266356.61">
            <text:p>266,356.61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50" office:value-type="currency" office:currency="Дин." office:value="7540.5">
            <text:p>7,540.5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50" office:value-type="currency" office:currency="Дин." office:value="588745.18">
            <text:p>588,745.1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50" office:value-type="currency" office:currency="Дин." office:value="2551.85">
            <text:p>2,551.8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50" office:value-type="currency" office:currency="Дин." office:value="34652.51">
            <text:p>34,652.51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9" office:value-type="currency" office:currency="Дин." office:value="2635497.59">
            <text:p>2,635,497.59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2" office:value-type="float" office:value="1491176.5">
            <text:p>1,491,176.50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2" office:value-type="float" office:value="238488.58">
            <text:p>238,488.58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52" office:value-type="float" office:value="688226.22">
            <text:p>688,226.22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2" office:value-type="float" office:value="41775.03">
            <text:p>41,775.03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2" office:value-type="float" office:value="175831.26">
            <text:p>175,831.26 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9" office:value-type="currency" office:currency="Дин." office:value="2638916.54">
            <text:p>2,638,916.5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2" office:value-type="float" office:value="346634.11">
            <text:p>346,634.11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2" office:value-type="float" office:value="118797.36">
            <text:p>118,797.36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52" office:value-type="float" office:value="168828.43">
            <text:p>168,828.43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52" office:value-type="float" office:value="86207.62">
            <text:p>86,207.62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2" office:value-type="float" office:value="1190558.12">
            <text:p>1,190,558.12 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2" office:value-type="float" office:value="727890.9">
            <text:p>727,890.90 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11991645.24">
            <text:p>11,991,645.24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00380</text:p>
          </table:table-cell>
          <table:table-cell table:style-name="ce37" office:value-type="string">
            <text:p>ZOREX PHARMA ŠABAC</text:p>
          </table:table-cell>
          <table:table-cell table:style-name="ce50" office:value-type="currency" office:currency="Дин." office:value="163058.5">
            <text:p>163,058.5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0506</text:p>
          </table:table-cell>
          <table:table-cell table:style-name="ce37" office:value-type="string">
            <text:p>SUPERLAB BEOGRAD</text:p>
          </table:table-cell>
          <table:table-cell table:style-name="ce50" office:value-type="currency" office:currency="Дин." office:value="1536">
            <text:p>1,536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50" office:value-type="currency" office:currency="Дин." office:value="296024.76">
            <text:p>296,024.76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50" office:value-type="currency" office:currency="Дин." office:value="714082.32">
            <text:p>714,082.32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50" office:value-type="currency" office:currency="Дин." office:value="7560">
            <text:p>7,560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50" office:value-type="currency" office:currency="Дин." office:value="759081.6">
            <text:p>759,081.6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50" office:value-type="currency" office:currency="Дин." office:value="6747684">
            <text:p>6,747,684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50" office:value-type="currency" office:currency="Дин." office:value="528068">
            <text:p>528,068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136</text:p>
          </table:table-cell>
          <table:table-cell table:style-name="ce37" office:value-type="string">
            <text:p>ESENSA DOO BEOGRAD</text:p>
          </table:table-cell>
          <table:table-cell table:style-name="ce50" office:value-type="currency" office:currency="Дин." office:value="171284.03">
            <text:p>171,284.03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2854</text:p>
          </table:table-cell>
          <table:table-cell table:style-name="ce37" office:value-type="string">
            <text:p>OPTICUS <text:s text:c="2"/>BEOGRAD</text:p>
          </table:table-cell>
          <table:table-cell table:style-name="ce50" office:value-type="currency" office:currency="Дин." office:value="116928">
            <text:p>116,928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50" office:value-type="currency" office:currency="Дин." office:value="412610">
            <text:p>412,610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50" office:value-type="currency" office:currency="Дин." office:value="117619">
            <text:p>117,619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998905</text:p>
          </table:table-cell>
          <table:table-cell table:style-name="ce37" office:value-type="string">
            <text:p>ATAN MARK D.O.O.</text:p>
          </table:table-cell>
          <table:table-cell table:style-name="ce50" office:value-type="currency" office:currency="Дин." office:value="707174.4">
            <text:p>707,174.4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998911</text:p>
          </table:table-cell>
          <table:table-cell table:style-name="ce37" office:value-type="string">
            <text:p>3S INVEST DOO NIS vazduhoplovaca bb NIŠ</text:p>
          </table:table-cell>
          <table:table-cell table:style-name="ce50" office:value-type="currency" office:currency="Дин." office:value="15822">
            <text:p>15,822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50" office:value-type="currency" office:currency="Дин." office:value="1233112.63">
            <text:p>1,233,112.63 Дин</text:p>
          </table:table-cell>
          <table:table-cell table:number-columns-repeated="1021"/>
        </table:table-row>
        <table:table-row table:style-name="ro6">
          <table:table-cell table:style-name="ce15" office:value-type="float" office:value="18">
            <text:p>18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5406345">
            <text:p>5,406,345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0333</text:p>
          </table:table-cell>
          <table:table-cell table:style-name="ce39" office:value-type="string">
            <text:p>MAKLER</text:p>
          </table:table-cell>
          <table:table-cell table:style-name="ce50" office:value-type="currency" office:currency="Дин." office:value="990495">
            <text:p>990,495.00 Дин</text:p>
          </table:table-cell>
          <table:table-cell table:number-columns-repeated="1021"/>
        </table:table-row>
        <table:table-row table:style-name="ro6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0" office:value-type="currency" office:currency="Дин." office:value="4415850">
            <text:p>4,415,850.00 Дин</text:p>
          </table:table-cell>
          <table:table-cell table:number-columns-repeated="1021"/>
        </table:table-row>
        <table:table-row table:style-name="ro6">
          <table:table-cell table:style-name="ce15" office:value-type="float" office:value="19">
            <text:p>19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0">
            <text:p>20</text:p>
          </table:table-cell>
          <table:table-cell table:style-name="ce33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ОСТАЛИ УГРАДНИ МАТЕРИЈАЛ</text:p>
          </table:table-cell>
          <table:table-cell table:style-name="ce49" office:value-type="currency" office:currency="Дин." office:value="54346.6">
            <text:p>54,346.6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854</text:p>
          </table:table-cell>
          <table:table-cell table:style-name="ce40" office:value-type="string">
            <text:p>OPTICUS <text:s text:c="2"/>BEOGRAD</text:p>
          </table:table-cell>
          <table:table-cell table:style-name="ce50" office:value-type="currency" office:currency="Дин." office:value="54346.6">
            <text:p>54,346.6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ЛЕКОВИ ВАН ЛИСТЕ ЛЕКОВА</text:p>
          </table:table-cell>
          <table:table-cell table:style-name="ce49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40" office:value-type="string">
            <text:p>AMICUS <text:s/>SRB DOO</text:p>
          </table:table-cell>
          <table:table-cell table:style-name="ce50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ЗА ХЕМОФИЛИЈУ</text:p>
          </table:table-cell>
          <table:table-cell table:style-name="ce49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2" office:value-type="float" office:value="549560">
            <text:p>549,560.00 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АТЕРИЈАЛ ЗА ДИЈАЛИЗУ</text:p>
          </table:table-cell>
          <table:table-cell table:style-name="ce49" office:value-type="currency" office:currency="Дин." office:value="248538.4">
            <text:p>248,538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40" office:value-type="string">
            <text:p>FRESENIUS MEDICAL CARE</text:p>
          </table:table-cell>
          <table:table-cell table:style-name="ce50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40" office:value-type="string">
            <text:p>FARMALOGIST DOO</text:p>
          </table:table-cell>
          <table:table-cell table:style-name="ce50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3" table:formula="of:=+[.C9]+[.C10]" office:value-type="float" office:value="37721961.37">
            <text:p>37721961,37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104845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41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4/01/2025</text:date>, <text:time>13:04: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1T13:04:43.98</dc:date>
    <meta:generator>OpenOffice/4.1.15$Win32 OpenOffice.org_project/4115m2$Build-9813</meta:generator>
    <meta:editing-duration>PT28M47S</meta:editing-duration>
    <meta:editing-cycles>27</meta:editing-cycles>
    <meta:document-statistic meta:table-count="2" meta:cell-count="336" meta:object-count="0"/>
  </office:meta>
</office:document-meta>
</file>