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1075in"/>
    </style:style>
    <style:style style:name="co6" style:family="table-column">
      <style:table-column-properties fo:break-before="auto" style:column-width="0.9083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PRIL" table:style-name="ta3" table:print-ranges="APRIL.A1:APRIL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4-26">
            <text:p>26.04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2396267.85">
            <text:p>2,396,267.85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2396267.85">
            <text:p>2,396,267.85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389.05">
            <text:p>389.05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389.05">
            <text:p>389.05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2395878.8">
            <text:p>2,395,878.8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389.05">
            <text:p>389.05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389.05">
            <text:p>389.05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0">
            <text:p>20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389.05">
            <text:p>389,05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7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PRIL.$A$1" table:cell-range-address="$APRIL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29">04/29/2025</text:date>, <text:time>08:57:4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29T08:57:40.14</dc:date>
    <meta:generator>OpenOffice/4.1.15$Win32 OpenOffice.org_project/4115m2$Build-9813</meta:generator>
    <meta:editing-duration>PT2H28M31S</meta:editing-duration>
    <meta:editing-cycles>153</meta:editing-cycles>
    <meta:document-statistic meta:table-count="2" meta:cell-count="110" meta:object-count="0"/>
  </office:meta>
</office:document-meta>
</file>