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5" office:value-type="string">
            <text:p>Датум:</text:p>
          </table:table-cell>
          <table:table-cell table:style-name="ce48" office:value-type="date" office:date-value="2025-05-26">
            <text:p>26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3328823.85">
            <text:p>3,328,823.85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23583">
            <text:p>23,583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3352406.85">
            <text:p>3,352,406.85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4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3352406.85">
            <text:p>3,352,406.85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8" office:value-type="string">
            <text:p>РЕАГЕНС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ЕДИЦИНСКИ ГАС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8">05/28/2025</text:date>, <text:time>08:52:5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8T08:52:49.81</dc:date>
    <meta:generator>OpenOffice/4.1.15$Win32 OpenOffice.org_project/4115m2$Build-9813</meta:generator>
    <meta:editing-duration>PT4H40M7S</meta:editing-duration>
    <meta:editing-cycles>267</meta:editing-cycles>
    <meta:document-statistic meta:table-count="2" meta:cell-count="114" meta:object-count="0"/>
  </office:meta>
</office:document-meta>
</file>