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26">
            <text:p>26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654103.73">
            <text:p>5,654,103.7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3312">
            <text:p>13,31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667415.73">
            <text:p>5,667,415.7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401343.93">
            <text:p>1,401,343.9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401343.93">
            <text:p>1,401,343.9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266071.8">
            <text:p>4,266,071.8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401343.93">
            <text:p>1,401,343.9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7351.71">
            <text:p>17,351.7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5" office:value-type="string">
            <text:p>BIRČANIN ĐURĐ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4</text:p>
          </table:table-cell>
          <table:table-cell table:style-name="ce25" office:value-type="string">
            <text:p>LUKIĆ ANA</text:p>
          </table:table-cell>
          <table:table-cell table:style-name="ce41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5" office:value-type="string">
            <text:p>JEVTOVIĆ NATAŠA</text:p>
          </table:table-cell>
          <table:table-cell table:style-name="ce41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9</text:p>
          </table:table-cell>
          <table:table-cell table:style-name="ce25" office:value-type="string">
            <text:p>GRUJIČIĆ ANA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5" office:value-type="string">
            <text:p>OBRADOVIĆ SRĐAN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5" office:value-type="string">
            <text:p>PETROVIĆ BOGDAN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2</text:p>
          </table:table-cell>
          <table:table-cell table:style-name="ce25" office:value-type="string">
            <text:p>VRATONJIĆ IVAN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5" office:value-type="string">
            <text:p>ŽIVKOVIĆ BOŽIDAR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59</text:p>
          </table:table-cell>
          <table:table-cell table:style-name="ce25" office:value-type="string">
            <text:p>PAVLOVIĆ IREN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5" office:value-type="string">
            <text:p>BULIJA DARKO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14</text:p>
          </table:table-cell>
          <table:table-cell table:style-name="ce25" office:value-type="string">
            <text:p>GOGIĆ NATAŠA</text:p>
          </table:table-cell>
          <table:table-cell table:style-name="ce41" office:value-type="currency" office:currency="Дин." office:value="28800">
            <text:p>28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0</text:p>
          </table:table-cell>
          <table:table-cell table:style-name="ce25" office:value-type="string">
            <text:p>GAJOVIĆ ALEKSANDAR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5" office:value-type="string">
            <text:p>OBRADOVIĆ ALEKSANDR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5" office:value-type="string">
            <text:p>VUKSANOVIĆ LAZAR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8</text:p>
          </table:table-cell>
          <table:table-cell table:style-name="ce25" office:value-type="string">
            <text:p>GRUJOVIĆ NENAD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5" office:value-type="string">
            <text:p>RISTIĆ STEFAN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5" office:value-type="string">
            <text:p>BOŽOVIĆ NEMANJA</text:p>
          </table:table-cell>
          <table:table-cell table:style-name="ce41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9</text:p>
          </table:table-cell>
          <table:table-cell table:style-name="ce25" office:value-type="string">
            <text:p>NIDžOVIĆ MILOŠ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5" office:value-type="string">
            <text:p>JOVAŠEVIĆ KATARINA</text:p>
          </table:table-cell>
          <table:table-cell table:style-name="ce41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5" office:value-type="string">
            <text:p>MILOVANOVIĆ DUŠICA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2</text:p>
          </table:table-cell>
          <table:table-cell table:style-name="ce25" office:value-type="string">
            <text:p>PEŠIĆ ALEKSANDR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4</text:p>
          </table:table-cell>
          <table:table-cell table:style-name="ce25" office:value-type="string">
            <text:p>BOTORIĆ TATIJANA</text:p>
          </table:table-cell>
          <table:table-cell table:style-name="ce41" office:value-type="currency" office:currency="Дин." office:value="72000">
            <text:p>72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41</text:p>
          </table:table-cell>
          <table:table-cell table:style-name="ce25" office:value-type="string">
            <text:p>BUOVSKI SANJ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3</text:p>
          </table:table-cell>
          <table:table-cell table:style-name="ce25" office:value-type="string">
            <text:p>KRUNIĆ NIKOLA</text:p>
          </table:table-cell>
          <table:table-cell table:style-name="ce41" office:value-type="currency" office:currency="Дин." office:value="12960">
            <text:p>12,9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4</text:p>
          </table:table-cell>
          <table:table-cell table:style-name="ce25" office:value-type="string">
            <text:p>VUKOJIČIĆ LIDIJA</text:p>
          </table:table-cell>
          <table:table-cell table:style-name="ce41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36</text:p>
          </table:table-cell>
          <table:table-cell table:style-name="ce25" office:value-type="string">
            <text:p>JOVANČEVIĆ DANKA</text:p>
          </table:table-cell>
          <table:table-cell table:style-name="ce41" office:value-type="currency" office:currency="Дин." office:value="28800">
            <text:p>28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5" office:value-type="string">
            <text:p>PETROVIĆ ANK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5" office:value-type="string">
            <text:p>KOVAČEVIĆ MARIJ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122072.22">
            <text:p>122,072.22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401343.93">
            <text:p>1401343,9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9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7">06/27/2025</text:date>, <text:time>08:18:1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7T08:18:17.20</dc:date>
    <meta:generator>OpenOffice/4.1.15$Win32 OpenOffice.org_project/4115m2$Build-9813</meta:generator>
    <meta:editing-duration>PT7H9M44S</meta:editing-duration>
    <meta:editing-cycles>398</meta:editing-cycles>
    <meta:document-statistic meta:table-count="2" meta:cell-count="204" meta:object-count="0"/>
  </office:meta>
</office:document-meta>
</file>