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L" table:style-name="ta3" table:print-ranges="JUL.A1:JUL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07-26">
            <text:p>26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3054109.94">
            <text:p>3,054,109.9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3054109.94">
            <text:p>3,054,109.9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4.годину</text:p>
          </table:table-cell>
          <table:table-cell table:style-name="ce35" office:value-type="float" office:value="297.66">
            <text:p>297.66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297.66">
            <text:p>297.66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053812.28">
            <text:p>3,053,812.28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297.66">
            <text:p>297.66 Дин</text:p>
          </table:table-cell>
          <table:table-cell table:number-columns-repeated="1021"/>
        </table:table-row>
        <table:table-row table:style-name="ro7">
          <table:table-cell table:style-name="ce9"/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297.66">
            <text:p>297.66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297.66">
            <text:p>297,66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L.$A$1" table:cell-range-address="$JUL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28">07/28/2025</text:date>, <text:time>11:40:28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28T11:40:27.60</dc:date>
    <meta:generator>OpenOffice/4.1.15$Win32 OpenOffice.org_project/4115m2$Build-9813</meta:generator>
    <meta:editing-duration>PT9H34M45S</meta:editing-duration>
    <meta:editing-cycles>525</meta:editing-cycles>
    <meta:document-statistic meta:table-count="2" meta:cell-count="116" meta:object-count="0"/>
  </office:meta>
</office:document-meta>
</file>