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26">
            <text:p>26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447144.76">
            <text:p>3,447,144.7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34944">
            <text:p>34,94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482088.76">
            <text:p>3,482,088.76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7754.32">
            <text:p>7,754.32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162037.05">
            <text:p>162,037.05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69791.37">
            <text:p>169,791.3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312297.39">
            <text:p>3,312,297.3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69791.37">
            <text:p>169,791.3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7754.32">
            <text:p>7,754.3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4</text:p>
          </table:table-cell>
          <table:table-cell table:style-name="ce25" office:value-type="string">
            <text:p>MARIĆ BILJANA</text:p>
          </table:table-cell>
          <table:table-cell table:style-name="ce41" office:value-type="currency" office:currency="Дин." office:value="35000">
            <text:p>35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20</text:p>
          </table:table-cell>
          <table:table-cell table:style-name="ce25" office:value-type="string">
            <text:p>BRATULJEVIĆ MATIJA</text:p>
          </table:table-cell>
          <table:table-cell table:style-name="ce41" office:value-type="currency" office:currency="Дин." office:value="35000">
            <text:p>35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21</text:p>
          </table:table-cell>
          <table:table-cell table:style-name="ce25" office:value-type="string">
            <text:p>RANĐELOVIĆ DRAGAN</text:p>
          </table:table-cell>
          <table:table-cell table:style-name="ce41" office:value-type="currency" office:currency="Дин." office:value="35000">
            <text:p>35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57037.05">
            <text:p>57,037.0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69791.37">
            <text:p>169791,3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30">12/30/2025</text:date>, <text:time>08:39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30T08:39:34.58</dc:date>
    <meta:generator>OpenOffice/4.1.15$Win32 OpenOffice.org_project/4115m2$Build-9813</meta:generator>
    <meta:editing-duration>PT21H21M17S</meta:editing-duration>
    <meta:editing-cycles>1277</meta:editing-cycles>
    <meta:document-statistic meta:table-count="2" meta:cell-count="129" meta:object-count="0"/>
  </office:meta>
</office:document-meta>
</file>